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Unicode MS" svg:font-family="Arial Unicode MS" style:font-family-generic="roman" svg:panose-1="2 11 6 4 2 2 2 2 2 4"/>
    <style:font-face style:name="Times" svg:font-family="Times" style:font-family-generic="roman"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style:text-properties style:letter-kerning="false" fo:font-size="14pt" style:font-size-asian="14pt" style:font-size-complex="14pt"/>
    </style:style>
    <style:style style:name="P2" style:parent-style-name="Normal" style:family="paragraph">
      <style:text-properties style:letter-kerning="false" fo:font-size="14pt" style:font-size-asian="14pt" style:font-size-complex="14pt"/>
    </style:style>
    <style:style style:name="T3" style:parent-style-name="Policepardéfaut" style:family="text">
      <style:text-properties style:letter-kerning="false" fo:font-size="14pt" style:font-size-asian="14pt" style:font-size-complex="14pt"/>
    </style:style>
    <style:style style:name="T4" style:parent-style-name="Policepardéfaut" style:family="text">
      <style:text-properties fo:font-size="18pt" style:font-size-asian="18pt" style:font-size-complex="18pt" fo:background-color="#FFFF00"/>
    </style:style>
    <style:style style:name="T5" style:parent-style-name="Policepardéfaut" style:family="text">
      <style:text-properties fo:font-size="18pt" style:font-size-asian="18pt" style:font-size-complex="18pt" fo:background-color="#FFFF00"/>
    </style:style>
    <style:style style:name="T6" style:parent-style-name="Policepardéfaut" style:family="text">
      <style:text-properties fo:font-size="18pt" style:font-size-asian="18pt" style:font-size-complex="18pt" fo:background-color="#FFFF00"/>
    </style:style>
    <style:style style:name="P7" style:parent-style-name="Normal" style:family="paragraph">
      <style:text-properties fo:font-size="18pt" style:font-size-asian="18pt" style:font-size-complex="18pt"/>
    </style:style>
    <style:style style:name="P8" style:parent-style-name="Normal" style:family="paragraph">
      <style:text-properties fo:font-weight="bold" style:font-weight-asian="bold" style:font-weight-complex="bold" fo:font-size="18pt" style:font-size-asian="18pt" style:font-size-complex="18pt"/>
    </style:style>
    <style:style style:name="P9" style:parent-style-name="Normal" style:family="paragraph">
      <style:text-properties fo:font-size="18pt" style:font-size-asian="18pt" style:font-size-complex="18pt"/>
    </style:style>
    <style:style style:name="P10" style:parent-style-name="Normal" style:family="paragraph">
      <style:text-properties fo:font-size="18pt" style:font-size-asian="18pt" style:font-size-complex="18pt"/>
    </style:style>
    <style:style style:name="P11" style:parent-style-name="Normal" style:family="paragraph">
      <style:text-properties fo:font-size="18pt" style:font-size-asian="18pt" style:font-size-complex="18pt"/>
    </style:style>
    <style:style style:name="P12" style:parent-style-name="Normal" style:family="paragraph">
      <style:text-properties fo:font-size="18pt" style:font-size-asian="18pt" style:font-size-complex="18pt"/>
    </style:style>
    <style:style style:name="P13" style:parent-style-name="Normal" style:family="paragraph">
      <style:text-properties fo:font-size="18pt" style:font-size-asian="18pt" style:font-size-complex="18pt"/>
    </style:style>
    <style:style style:name="P14" style:parent-style-name="Normal" style:family="paragraph">
      <style:text-properties fo:font-size="18pt" style:font-size-asian="18pt" style:font-size-complex="18pt"/>
    </style:style>
    <style:style style:name="P15" style:parent-style-name="Normal" style:family="paragraph">
      <style:text-properties fo:font-size="18pt" style:font-size-asian="18pt" style:font-size-complex="18pt"/>
    </style:style>
    <style:style style:name="P16" style:parent-style-name="Normal" style:family="paragraph">
      <style:text-properties fo:font-size="18pt" style:font-size-asian="18pt" style:font-size-complex="18pt"/>
    </style:style>
    <style:style style:name="P17" style:parent-style-name="Normal" style:family="paragraph">
      <style:text-properties fo:font-weight="bold" style:font-weight-asian="bold" style:font-weight-complex="bold" fo:font-size="18pt" style:font-size-asian="18pt" style:font-size-complex="18pt"/>
    </style:style>
    <style:style style:name="P18" style:parent-style-name="Normal" style:family="paragraph">
      <style:text-properties fo:font-size="18pt" style:font-size-asian="18pt" style:font-size-complex="18pt"/>
    </style:style>
    <style:style style:name="P19" style:parent-style-name="Normal" style:family="paragraph">
      <style:text-properties fo:font-size="18pt" style:font-size-asian="18pt" style:font-size-complex="18pt"/>
    </style:style>
    <style:style style:name="P20" style:parent-style-name="Normal" style:family="paragraph">
      <style:text-properties fo:font-size="18pt" style:font-size-asian="18pt" style:font-size-complex="18pt"/>
    </style:style>
    <style:style style:name="P21" style:parent-style-name="Normal" style:family="paragraph">
      <style:text-properties fo:font-size="18pt" style:font-size-asian="18pt" style:font-size-complex="18pt"/>
    </style:style>
    <style:style style:name="P22" style:parent-style-name="Normal" style:family="paragraph">
      <style:text-properties fo:font-size="18pt" style:font-size-asian="18pt" style:font-size-complex="18pt"/>
    </style:style>
    <style:style style:name="P23" style:parent-style-name="Normal" style:family="paragraph">
      <style:text-properties fo:font-size="18pt" style:font-size-asian="18pt" style:font-size-complex="18pt"/>
    </style:style>
    <style:style style:name="P24" style:parent-style-name="Normal" style:family="paragraph">
      <style:text-properties fo:font-weight="bold" style:font-weight-asian="bold" style:font-weight-complex="bold" fo:font-size="18pt" style:font-size-asian="18pt" style:font-size-complex="18pt"/>
    </style:style>
    <style:style style:name="P25" style:parent-style-name="Normal" style:family="paragraph">
      <style:text-properties fo:font-size="18pt" style:font-size-asian="18pt" style:font-size-complex="18pt"/>
    </style:style>
    <style:style style:name="P26" style:parent-style-name="Normal" style:family="paragraph">
      <style:text-properties fo:font-size="18pt" style:font-size-asian="18pt" style:font-size-complex="18pt"/>
    </style:style>
    <style:style style:name="P27" style:parent-style-name="Normal" style:family="paragraph">
      <style:text-properties fo:font-size="18pt" style:font-size-asian="18pt" style:font-size-complex="18pt"/>
    </style:style>
    <style:style style:name="P28" style:parent-style-name="Normal" style:family="paragraph">
      <style:text-properties fo:font-size="18pt" style:font-size-asian="18pt" style:font-size-complex="18pt"/>
    </style:style>
    <style:style style:name="P29" style:parent-style-name="Normal" style:family="paragraph">
      <style:text-properties fo:font-weight="bold" style:font-weight-asian="bold" style:font-weight-complex="bold" fo:font-size="18pt" style:font-size-asian="18pt" style:font-size-complex="18pt"/>
    </style:style>
    <style:style style:name="T30" style:parent-style-name="Policepardéfaut" style:family="text">
      <style:text-properties fo:font-weight="bold" style:font-weight-asian="bold" style:font-weight-complex="bold" fo:font-size="18pt" style:font-size-asian="18pt" style:font-size-complex="18pt"/>
    </style:style>
    <style:style style:name="T31" style:parent-style-name="Policepardéfaut" style:family="text">
      <style:text-properties fo:font-weight="bold" style:font-weight-asian="bold" style:font-weight-complex="bold" fo:font-size="18pt" style:font-size-asian="18pt" style:font-size-complex="18pt"/>
    </style:style>
    <style:style style:name="T32" style:parent-style-name="Policepardéfaut" style:family="text">
      <style:text-properties fo:font-size="18pt" style:font-size-asian="18pt" style:font-size-complex="18pt"/>
    </style:style>
    <style:style style:name="P33" style:parent-style-name="Normal" style:family="paragraph">
      <style:text-properties fo:font-size="18pt" style:font-size-asian="18pt" style:font-size-complex="18pt"/>
    </style:style>
    <style:style style:name="P34" style:parent-style-name="Normal" style:family="paragraph">
      <style:text-properties fo:font-weight="bold" style:font-weight-asian="bold" style:font-weight-complex="bold" fo:font-size="18pt" style:font-size-asian="18pt" style:font-size-complex="18pt"/>
    </style:style>
    <style:style style:name="P35" style:parent-style-name="Normal" style:family="paragraph">
      <style:text-properties fo:font-size="18pt" style:font-size-asian="18pt" style:font-size-complex="18pt"/>
    </style:style>
    <style:style style:name="P36" style:parent-style-name="Normal" style:family="paragraph">
      <style:text-properties fo:font-size="18pt" style:font-size-asian="18pt" style:font-size-complex="18pt"/>
    </style:style>
    <style:style style:name="P37" style:parent-style-name="Normal" style:family="paragraph">
      <style:text-properties fo:font-size="18pt" style:font-size-asian="18pt" style:font-size-complex="18pt"/>
    </style:style>
    <style:style style:name="P38" style:parent-style-name="Normal" style:family="paragraph">
      <style:text-properties fo:font-size="18pt" style:font-size-asian="18pt" style:font-size-complex="18pt"/>
    </style:style>
    <style:style style:name="P39" style:parent-style-name="Normal" style:family="paragraph">
      <style:text-properties fo:font-weight="bold" style:font-weight-asian="bold" style:font-weight-complex="bold" fo:font-size="18pt" style:font-size-asian="18pt" style:font-size-complex="18pt"/>
    </style:style>
    <style:style style:name="P40" style:parent-style-name="Normal" style:family="paragraph">
      <style:text-properties fo:font-weight="bold" style:font-weight-asian="bold" style:font-weight-complex="bold" fo:font-size="18pt" style:font-size-asian="18pt" style:font-size-complex="18pt"/>
    </style:style>
    <style:style style:name="P41" style:parent-style-name="Normal" style:family="paragraph">
      <style:text-properties fo:font-size="18pt" style:font-size-asian="18pt" style:font-size-complex="18pt"/>
    </style:style>
    <style:style style:name="P42" style:parent-style-name="Normal" style:family="paragraph">
      <style:text-properties fo:font-size="18pt" style:font-size-asian="18pt" style:font-size-complex="18pt"/>
    </style:style>
    <style:style style:name="P43" style:parent-style-name="Normal" style:family="paragraph">
      <style:text-properties fo:font-size="18pt" style:font-size-asian="18pt" style:font-size-complex="18pt"/>
    </style:style>
    <style:style style:name="P44" style:parent-style-name="Normal" style:family="paragraph">
      <style:text-properties fo:font-size="18pt" style:font-size-asian="18pt" style:font-size-complex="18pt"/>
    </style:style>
    <style:style style:name="P45" style:parent-style-name="Normal" style:family="paragraph">
      <style:text-properties fo:font-weight="bold" style:font-weight-asian="bold" style:font-weight-complex="bold" fo:font-size="18pt" style:font-size-asian="18pt" style:font-size-complex="18pt"/>
    </style:style>
    <style:style style:name="P46" style:parent-style-name="Normal" style:family="paragraph">
      <style:text-properties fo:font-size="18pt" style:font-size-asian="18pt" style:font-size-complex="18pt"/>
    </style:style>
    <style:style style:name="P47" style:parent-style-name="Normal" style:family="paragraph">
      <style:text-properties fo:font-size="18pt" style:font-size-asian="18pt" style:font-size-complex="18pt"/>
    </style:style>
    <style:style style:name="P48" style:parent-style-name="Normal" style:family="paragraph">
      <style:text-properties fo:hyphenate="true"/>
    </style:style>
    <style:style style:name="T49" style:parent-style-name="Policepardéfaut" style:family="text">
      <style:text-properties style:letter-kerning="false" fo:font-size="18pt" style:font-size-asian="18pt" style:font-size-complex="18pt"/>
    </style:style>
    <style:style style:name="T50" style:parent-style-name="Policepardéfaut" style:family="text">
      <style:text-properties style:letter-kerning="false" fo:font-size="18pt" style:font-size-asian="18pt" style:font-size-complex="18pt"/>
    </style:style>
    <style:style style:name="T51" style:parent-style-name="Policepardéfaut" style:family="text">
      <style:text-properties style:letter-kerning="false" fo:font-size="18pt" style:font-size-asian="18pt" style:font-size-complex="18pt"/>
    </style:style>
    <style:style style:name="T52" style:parent-style-name="Policepardéfaut" style:family="text">
      <style:text-properties style:letter-kerning="false" fo:font-size="18pt" style:font-size-asian="18pt" style:font-size-complex="18pt"/>
    </style:style>
    <style:style style:name="T53" style:parent-style-name="Policepardéfaut" style:family="text">
      <style:text-properties style:letter-kerning="false" fo:font-size="18pt" style:font-size-asian="18pt" style:font-size-complex="18pt"/>
    </style:style>
    <style:style style:name="P54" style:parent-style-name="Normal" style:family="paragraph">
      <style:paragraph-properties fo:border="0.0034in solid #FFFFFF" fo:padding="0.4305in" style:shadow="#000000 0.0034in 0.0034in" style:vertical-align="auto" fo:margin-top="0.0013in" fo:margin-bottom="0in"/>
      <style:text-properties fo:hyphenate="true"/>
    </style:style>
    <style:style style:name="T55" style:parent-style-name="Policepardéfaut" style:family="text">
      <style:text-properties style:font-name="Arial" style:font-name-asian="Arial Unicode MS" style:font-name-complex="Arial Unicode MS" fo:font-weight="bold" style:font-weight-asian="bold" style:font-weight-complex="bold" fo:color="#000000" style:letter-kerning="false" fo:font-size="18pt" style:font-size-asian="18pt" style:font-size-complex="18pt" style:language-asian="fr" style:country-asian="FR"/>
    </style:style>
    <style:style style:name="T56" style:parent-style-name="Policepardéfaut" style:family="text">
      <style:text-properties style:font-name="Arial" style:font-name-asian="Arial Unicode MS" style:font-name-complex="Arial Unicode MS" fo:font-weight="bold" style:font-weight-asian="bold" style:font-weight-complex="bold" fo:color="#000000" style:letter-kerning="false" fo:font-size="18pt" style:font-size-asian="18pt" style:font-size-complex="18pt" style:language-asian="fr" style:country-asian="FR"/>
    </style:style>
    <style:style style:name="P57" style:parent-style-name="Normal" style:family="paragraph">
      <style:paragraph-properties fo:border="0.0034in solid #FFFFFF" fo:padding="0.4305in" style:shadow="#000000 0.0034in 0.0034in" style:vertical-align="auto" fo:margin-top="0.0013in" fo:margin-bottom="0in"/>
      <style:text-properties style:font-name="Times" style:font-name-asian="Arial Unicode MS" style:font-name-complex="Arial Unicode MS" fo:color="#000000" style:letter-kerning="false" fo:font-size="18pt" style:font-size-asian="18pt" style:font-size-complex="18pt" style:language-asian="fr" style:country-asian="FR" fo:hyphenate="true"/>
    </style:style>
    <style:style style:name="T58" style:parent-style-name="Policepardéfaut" style:family="text">
      <style:text-properties style:font-name="Arial Unicode MS" style:font-name-asian="Arial Unicode MS" style:font-name-complex="Arial Unicode MS" fo:color="#000000" style:letter-kerning="false" fo:font-size="18pt" style:font-size-asian="18pt" style:font-size-complex="18pt" style:language-asian="fr" style:country-asian="FR"/>
    </style:style>
    <style:style style:name="T59"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60"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P61" style:parent-style-name="Normal" style:family="paragraph">
      <style:text-properties fo:font-size="18pt" style:font-size-asian="18pt" style:font-size-complex="18pt"/>
    </style:style>
    <style:style style:name="T62" style:parent-style-name="Policepardéfaut" style:family="text">
      <style:text-properties fo:font-size="18pt" style:font-size-asian="18pt" style:font-size-complex="18pt"/>
    </style:style>
    <style:style style:name="T63" style:parent-style-name="Policepardéfaut" style:family="text">
      <style:text-properties style:letter-kerning="false" fo:font-size="18pt" style:font-size-asian="18pt" style:font-size-complex="18pt"/>
    </style:style>
    <style:style style:name="T64" style:parent-style-name="Policepardéfaut" style:family="text">
      <style:text-properties style:letter-kerning="false" fo:font-size="18pt" style:font-size-asian="18pt" style:font-size-complex="18pt"/>
    </style:style>
    <style:style style:name="T65" style:parent-style-name="Policepardéfaut" style:family="text">
      <style:text-properties fo:font-size="18pt" style:font-size-asian="18pt" style:font-size-complex="18pt"/>
    </style:style>
    <style:style style:name="P66" style:parent-style-name="Normal" style:family="paragraph">
      <style:paragraph-properties fo:border="0.0034in solid #FFFFFF" fo:padding="0.4305in" style:shadow="#000000 0.0034in 0.0034in" style:vertical-align="auto" fo:margin-top="0.0013in" fo:margin-bottom="0in"/>
      <style:text-properties style:font-name="Arial" style:font-name-asian="Arial Unicode MS" style:font-name-complex="Arial Unicode MS" fo:color="#000000" style:letter-kerning="false" fo:font-size="18pt" style:font-size-asian="18pt" style:font-size-complex="18pt" style:language-asian="fr" style:country-asian="FR" fo:hyphenate="true"/>
    </style:style>
    <style:style style:name="P67" style:parent-style-name="Normal" style:family="paragraph">
      <style:paragraph-properties fo:border="0.0034in solid #FFFFFF" fo:padding="0.4305in" style:shadow="#000000 0.0034in 0.0034in" style:vertical-align="auto" fo:margin-top="0.0013in" fo:margin-bottom="0in"/>
      <style:text-properties fo:hyphenate="true"/>
    </style:style>
    <style:style style:name="T68"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69"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70"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71"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72"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73"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74"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75"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76"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77"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78"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79"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P80" style:parent-style-name="Normal" style:family="paragraph">
      <style:paragraph-properties fo:border="0.0034in solid #FFFFFF" fo:padding="0.4305in" style:shadow="#000000 0.0034in 0.0034in" style:vertical-align="auto" fo:margin-top="0.0013in" fo:margin-bottom="0in"/>
      <style:text-properties fo:hyphenate="true"/>
    </style:style>
    <style:style style:name="T81" style:parent-style-name="Policepardéfaut" style:family="text">
      <style:text-properties style:font-name="Arial Unicode MS" style:font-name-asian="Arial Unicode MS" style:font-name-complex="Arial Unicode MS" fo:color="#000000" style:letter-kerning="false" fo:font-size="18pt" style:font-size-asian="18pt" style:font-size-complex="18pt" style:language-asian="fr" style:country-asian="FR"/>
    </style:style>
    <style:style style:name="P82" style:parent-style-name="Normal" style:family="paragraph">
      <style:paragraph-properties fo:border="0.0034in solid #FFFFFF" fo:padding="0.4305in" style:shadow="#000000 0.0034in 0.0034in" style:vertical-align="auto" fo:margin-top="0.0013in" fo:margin-bottom="0in"/>
      <style:text-properties fo:hyphenate="true"/>
    </style:style>
    <style:style style:name="T83"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84"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85"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86" style:parent-style-name="Policepardéfaut" style:family="text">
      <style:text-properties style:font-name="Arial Unicode MS" style:font-name-asian="Arial Unicode MS" style:font-name-complex="Arial Unicode MS" fo:color="#000000" style:letter-kerning="false" fo:font-size="18pt" style:font-size-asian="18pt" style:font-size-complex="18pt" style:language-asian="fr" style:country-asian="FR"/>
    </style:style>
    <style:style style:name="T87"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88"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89"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P90" style:parent-style-name="Normal" style:family="paragraph">
      <style:paragraph-properties fo:border="0.0034in solid #FFFFFF" fo:padding="0.4305in" style:shadow="#000000 0.0034in 0.0034in" style:vertical-align="auto" fo:margin-top="0.0013in" fo:margin-bottom="0in"/>
      <style:text-properties style:font-name="Arial" style:font-name-asian="Arial Unicode MS" style:font-name-complex="Arial Unicode MS" fo:color="#000000" style:letter-kerning="false" fo:font-size="18pt" style:font-size-asian="18pt" style:font-size-complex="18pt" style:language-asian="fr" style:country-asian="FR" fo:hyphenate="true"/>
    </style:style>
    <style:style style:name="P91" style:parent-style-name="Normal" style:family="paragraph">
      <style:paragraph-properties fo:border="0.0034in solid #FFFFFF" fo:padding="0.4305in" style:shadow="#000000 0.0034in 0.0034in" style:vertical-align="auto" fo:margin-top="0.0013in" fo:margin-bottom="0in"/>
      <style:text-properties style:font-name="Arial" style:font-name-asian="Arial Unicode MS" style:font-name-complex="Arial Unicode MS" fo:font-weight="bold" style:font-weight-asian="bold" style:font-weight-complex="bold" fo:color="#000000" style:letter-kerning="false" fo:font-size="18pt" style:font-size-asian="18pt" style:font-size-complex="18pt" style:language-asian="fr" style:country-asian="FR" fo:hyphenate="true"/>
    </style:style>
    <style:style style:name="P92" style:parent-style-name="Normal" style:family="paragraph">
      <style:paragraph-properties fo:border="0.0034in solid #FFFFFF" fo:padding="0.4305in" style:shadow="#000000 0.0034in 0.0034in" style:vertical-align="auto" fo:margin-top="0.0013in" fo:margin-bottom="0in"/>
      <style:text-properties style:font-name="Arial" style:font-name-asian="Arial Unicode MS" style:font-name-complex="Arial Unicode MS" fo:font-weight="bold" style:font-weight-asian="bold" style:font-weight-complex="bold" fo:color="#000000" style:letter-kerning="false" fo:font-size="18pt" style:font-size-asian="18pt" style:font-size-complex="18pt" style:language-asian="fr" style:country-asian="FR" fo:hyphenate="true"/>
    </style:style>
    <style:style style:name="P93" style:parent-style-name="Normal" style:family="paragraph">
      <style:paragraph-properties fo:border="0.0034in solid #FFFFFF" fo:padding="0.4305in" style:shadow="#000000 0.0034in 0.0034in" style:vertical-align="auto" fo:margin-top="0.0013in" fo:margin-bottom="0in"/>
      <style:text-properties style:font-name="Arial" style:font-name-asian="Arial Unicode MS" style:font-name-complex="Arial Unicode MS" fo:font-weight="bold" style:font-weight-asian="bold" style:font-weight-complex="bold" fo:color="#000000" style:letter-kerning="false" fo:font-size="18pt" style:font-size-asian="18pt" style:font-size-complex="18pt" style:language-asian="fr" style:country-asian="FR" fo:hyphenate="true"/>
    </style:style>
    <style:style style:name="P94" style:parent-style-name="Normal" style:family="paragraph">
      <style:paragraph-properties fo:border="0.0034in solid #FFFFFF" fo:padding="0.4305in" style:shadow="#000000 0.0034in 0.0034in" style:vertical-align="auto" fo:margin-top="0.0013in" fo:margin-bottom="0in"/>
      <style:text-properties fo:hyphenate="true"/>
    </style:style>
    <style:style style:name="T95"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96"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97"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98"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99"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100"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101"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102"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103"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04"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P105" style:parent-style-name="Normal" style:family="paragraph">
      <style:paragraph-properties fo:border="0.0034in solid #FFFFFF" fo:padding="0.4305in" style:shadow="#000000 0.0034in 0.0034in" style:vertical-align="auto" fo:margin-top="0.0013in" fo:margin-bottom="0in"/>
      <style:text-properties style:font-name="Arial" style:font-name-asian="Arial Unicode MS" style:font-name-complex="Arial Unicode MS" fo:color="#000000" style:letter-kerning="false" fo:font-size="18pt" style:font-size-asian="18pt" style:font-size-complex="18pt" style:language-asian="fr" style:country-asian="FR" fo:hyphenate="true"/>
    </style:style>
    <style:style style:name="P106" style:parent-style-name="Normal" style:family="paragraph">
      <style:paragraph-properties fo:border="0.0034in solid #FFFFFF" fo:padding="0.4305in" style:shadow="#000000 0.0034in 0.0034in" style:vertical-align="auto" fo:margin-top="0.0013in" fo:margin-bottom="0in"/>
      <style:text-properties fo:hyphenate="true"/>
    </style:style>
    <style:style style:name="T107"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108" style:parent-style-name="Policepardéfaut" style:family="text">
      <style:text-properties style:font-name="Arial" style:font-name-asian="Arial Unicode MS" style:font-name-complex="Arial Unicode MS" fo:color="#000000" style:letter-kerning="false" fo:font-size="18pt" style:font-size-asian="18pt" style:font-size-complex="18pt" style:language-asian="fr" style:country-asian="FR"/>
    </style:style>
    <style:style style:name="T109"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10"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11"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12"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13" style:parent-style-name="Lienhypertexte" style:family="text">
      <style:text-properties style:font-name="Arial" style:font-name-asian="Arial Unicode MS" style:font-name-complex="Arial Unicode MS" style:letter-kerning="false" fo:font-size="14pt" style:font-size-asian="14pt" style:font-size-complex="14pt" style:language-asian="fr" style:country-asian="FR"/>
    </style:style>
    <style:style style:name="T114"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15"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P116" style:parent-style-name="Normal" style:family="paragraph">
      <style:paragraph-properties fo:border="0.0034in solid #FFFFFF" fo:padding="0.4305in" style:shadow="#000000 0.0034in 0.0034in" style:vertical-align="auto" fo:margin-top="0.0013in" fo:margin-bottom="0in"/>
      <style:text-properties style:font-name="Times" style:font-name-asian="Arial Unicode MS" style:font-name-complex="Arial Unicode MS" fo:font-weight="bold" style:font-weight-asian="bold" style:font-weight-complex="bold" fo:color="#000000" style:letter-kerning="false" fo:font-size="14pt" style:font-size-asian="14pt" style:font-size-complex="14pt" style:language-asian="fr" style:country-asian="FR" fo:hyphenate="true"/>
    </style:style>
    <style:style style:name="P117" style:parent-style-name="Normal" style:family="paragraph">
      <style:paragraph-properties fo:border="0.0034in solid #FFFFFF" fo:padding="0.4305in" style:shadow="#000000 0.0034in 0.0034in" style:vertical-align="auto" fo:margin-top="0.0013in" fo:margin-bottom="0in"/>
      <style:text-properties style:font-name="Times" style:font-name-asian="Arial Unicode MS" style:font-name-complex="Arial Unicode MS" fo:font-weight="bold" style:font-weight-asian="bold" style:font-weight-complex="bold" fo:color="#000000" style:letter-kerning="false" fo:font-size="14pt" style:font-size-asian="14pt" style:font-size-complex="14pt" style:language-asian="fr" style:country-asian="FR" fo:hyphenate="true"/>
    </style:style>
    <style:style style:name="P118" style:parent-style-name="Normal" style:family="paragraph">
      <style:paragraph-properties fo:border="0.0034in solid #FFFFFF" fo:padding="0.4305in" style:shadow="#000000 0.0034in 0.0034in" style:vertical-align="auto" fo:margin-top="0.0013in" fo:margin-bottom="0in"/>
      <style:text-properties style:font-name="Times" style:font-name-asian="Arial Unicode MS" style:font-name-complex="Arial Unicode MS" fo:font-weight="bold" style:font-weight-asian="bold" style:font-weight-complex="bold" fo:color="#000000" style:letter-kerning="false" fo:font-size="18pt" style:font-size-asian="18pt" style:font-size-complex="18pt" style:language-asian="fr" style:country-asian="FR" fo:hyphenate="true"/>
    </style:style>
    <style:style style:name="P119" style:parent-style-name="Normal" style:family="paragraph">
      <style:paragraph-properties fo:border="0.0034in solid #FFFFFF" fo:padding="0.4305in" style:shadow="#000000 0.0034in 0.0034in" style:vertical-align="auto" fo:margin-top="0.0013in" fo:margin-bottom="0in"/>
      <style:text-properties style:font-name="Times" style:font-name-asian="Arial Unicode MS" style:font-name-complex="Arial Unicode MS" fo:font-weight="bold" style:font-weight-asian="bold" style:font-weight-complex="bold" fo:color="#000000" style:letter-kerning="false" fo:font-size="18pt" style:font-size-asian="18pt" style:font-size-complex="18pt" style:language-asian="fr" style:country-asian="FR" fo:hyphenate="true"/>
    </style:style>
    <style:style style:name="P120" style:parent-style-name="Normal" style:family="paragraph">
      <style:text-properties fo:font-size="14pt" style:font-size-asian="14pt" style:font-size-complex="14pt"/>
    </style:style>
    <style:style style:name="P121" style:parent-style-name="Normal" style:family="paragraph">
      <style:paragraph-properties fo:border="0.0034in solid #FFFFFF" fo:padding="0.4305in" style:shadow="#000000 0.0034in 0.0034in" fo:margin-top="0.0013in" fo:margin-bottom="0in"/>
    </style:style>
    <style:style style:name="T122"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23" style:parent-style-name="Policepardéfaut" style:family="text">
      <style:text-properties style:font-name="Arial Unicode MS" style:font-name-asian="Arial Unicode MS" style:font-name-complex="Arial Unicode MS" fo:color="#000000" style:letter-kerning="false" fo:font-size="14pt" style:font-size-asian="14pt" style:font-size-complex="14pt" style:language-asian="fr" style:country-asian="FR"/>
    </style:style>
    <style:style style:name="T124" style:parent-style-name="Policepardéfaut" style:family="text">
      <style:text-properties style:font-name="Arial" style:font-name-asian="Arial Unicode MS" style:font-name-complex="Arial Unicode MS" fo:font-weight="bold" style:font-weight-asian="bold" style:font-weight-complex="bold" fo:color="#000000" style:letter-kerning="false" fo:font-size="14pt" style:font-size-asian="14pt" style:font-size-complex="14pt" style:language-asian="fr" style:country-asian="FR"/>
    </style:style>
    <style:style style:name="T125" style:parent-style-name="Policepardéfaut" style:family="text">
      <style:text-properties style:font-name="Arial" style:font-name-asian="Arial Unicode MS" style:font-name-complex="Arial Unicode MS" fo:font-weight="bold" style:font-weight-asian="bold" style:font-weight-complex="bold" fo:color="#000000" style:letter-kerning="false" fo:font-size="14pt" style:font-size-asian="14pt" style:font-size-complex="14pt" style:language-asian="fr" style:country-asian="FR"/>
    </style:style>
    <style:style style:name="T126" style:parent-style-name="Policepardéfaut" style:family="text">
      <style:text-properties style:font-name="Arial" style:font-name-asian="Arial Unicode MS" style:font-name-complex="Arial Unicode MS" fo:font-weight="bold" style:font-weight-asian="bold" style:font-weight-complex="bold" fo:color="#000000" style:letter-kerning="false" fo:font-size="14pt" style:font-size-asian="14pt" style:font-size-complex="14pt" style:language-asian="fr" style:country-asian="FR"/>
    </style:style>
    <style:style style:name="P127" style:parent-style-name="Normal" style:family="paragraph">
      <style:paragraph-properties fo:border="0.0034in solid #FFFFFF" fo:padding="0.4305in" style:shadow="#000000 0.0034in 0.0034in" fo:margin-top="0.0013in" fo:margin-bottom="0in"/>
    </style:style>
    <style:style style:name="T128"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29"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30"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31"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32"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33"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34"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35"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36"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37"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38"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39"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40"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41"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42"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43"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44"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45"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46"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47"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48"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P149" style:parent-style-name="Normal" style:family="paragraph">
      <style:paragraph-properties fo:border="0.0034in solid #FFFFFF" fo:padding="0.4305in" style:shadow="#000000 0.0034in 0.0034in" fo:margin-top="0.0013in" fo:margin-bottom="0in"/>
    </style:style>
    <style:style style:name="T150"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51" style:parent-style-name="Policepardéfaut" style:family="text">
      <style:text-properties style:font-name="Arial" style:font-name-asian="Arial Unicode MS" style:font-name-complex="Arial Unicode MS" fo:font-style="italic" style:font-style-asian="italic" style:font-style-complex="italic" fo:color="#000000" style:letter-kerning="false" fo:font-size="14pt" style:font-size-asian="14pt" style:font-size-complex="14pt" style:language-asian="fr" style:country-asian="FR"/>
    </style:style>
    <style:style style:name="T152"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53"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54"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P155" style:parent-style-name="Normal" style:family="paragraph">
      <style:paragraph-properties fo:border="0.0034in solid #FFFFFF" fo:padding="0.4305in" style:shadow="#000000 0.0034in 0.0034in" fo:margin-top="0.0013in" fo:margin-bottom="0in"/>
    </style:style>
    <style:style style:name="T156"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57"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58" style:parent-style-name="Policepardéfaut" style:family="text">
      <style:text-properties style:font-name="Arial" style:font-name-asian="Arial Unicode MS" style:font-name-complex="Arial Unicode MS" fo:font-style="italic" style:font-style-asian="italic" style:font-style-complex="italic" fo:color="#000000" style:letter-kerning="false" fo:font-size="14pt" style:font-size-asian="14pt" style:font-size-complex="14pt" style:language-asian="fr" style:country-asian="FR"/>
    </style:style>
    <style:style style:name="T159"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60"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61"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P162" style:parent-style-name="Normal" style:family="paragraph">
      <style:paragraph-properties fo:border="0.0034in solid #FFFFFF" fo:padding="0.4305in" style:shadow="#000000 0.0034in 0.0034in" fo:margin-top="0.0013in" fo:margin-bottom="0in"/>
    </style:style>
    <style:style style:name="T163"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64" style:parent-style-name="Policepardéfaut" style:family="text">
      <style:text-properties style:font-name="Arial" style:font-name-asian="Arial Unicode MS" style:font-name-complex="Arial Unicode MS" fo:font-style="italic" style:font-style-asian="italic" style:font-style-complex="italic" fo:color="#000000" style:letter-kerning="false" fo:font-size="14pt" style:font-size-asian="14pt" style:font-size-complex="14pt" style:language-asian="fr" style:country-asian="FR"/>
    </style:style>
    <style:style style:name="T165"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66"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67"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P168" style:parent-style-name="Normal" style:family="paragraph">
      <style:paragraph-properties fo:border="0.0034in solid #FFFFFF" fo:padding="0.4305in" style:shadow="#000000 0.0034in 0.0034in" fo:margin-top="0.0013in" fo:margin-bottom="0in"/>
    </style:style>
    <style:style style:name="T169"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70" style:parent-style-name="Policepardéfaut" style:family="text">
      <style:text-properties style:font-name="Arial" style:font-name-asian="Arial Unicode MS" style:font-name-complex="Arial Unicode MS" fo:font-style="italic" style:font-style-asian="italic" style:font-style-complex="italic" fo:color="#000000" style:letter-kerning="false" fo:font-size="14pt" style:font-size-asian="14pt" style:font-size-complex="14pt" style:language-asian="fr" style:country-asian="FR"/>
    </style:style>
    <style:style style:name="T171"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72"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73"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P174" style:parent-style-name="Normal" style:family="paragraph">
      <style:paragraph-properties fo:border="0.0034in solid #FFFFFF" fo:padding="0.4305in" style:shadow="#000000 0.0034in 0.0034in" fo:margin-top="0.0013in" fo:margin-bottom="0in"/>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P175" style:parent-style-name="Normal" style:family="paragraph">
      <style:paragraph-properties fo:border="0.0034in solid #FFFFFF" fo:padding="0.4305in" style:shadow="#000000 0.0034in 0.0034in" fo:margin-top="0.0013in" fo:margin-bottom="0in"/>
    </style:style>
    <style:style style:name="T176"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77"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78"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79"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P180" style:parent-style-name="Normal" style:family="paragraph">
      <style:paragraph-properties fo:border="0.0034in solid #FFFFFF" fo:padding="0.4305in" style:shadow="#000000 0.0034in 0.0034in" fo:margin-top="0.0013in" fo:margin-bottom="0in"/>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P181" style:parent-style-name="Normal" style:family="paragraph">
      <style:paragraph-properties fo:border="0.0034in solid #FFFFFF" fo:padding="0.4305in" style:shadow="#000000 0.0034in 0.0034in" fo:margin-top="0.0013in" fo:margin-bottom="0in"/>
    </style:style>
    <style:style style:name="T182"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83"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T184" style:parent-style-name="Policepardéfaut" style:family="text">
      <style:text-properties style:font-name="Arial" style:font-name-asian="Arial Unicode MS" style:font-name-complex="Arial Unicode MS" fo:color="#000000" style:letter-kerning="false" fo:font-size="14pt" style:font-size-asian="14pt" style:font-size-complex="14pt" style:language-asian="fr" style:country-asian="FR"/>
    </style:style>
    <style:style style:name="P185" style:parent-style-name="Normal" style:family="paragraph">
      <style:text-properties fo:font-size="14pt" style:font-size-asian="14pt" style:font-size-complex="14pt"/>
    </style:style>
    <style:style style:name="P186" style:parent-style-name="Normal" style:family="paragraph">
      <style:paragraph-properties fo:border="0.0034in solid #FFFFFF" fo:padding="0.4305in" style:shadow="#000000 0.0034in 0.0034in" style:vertical-align="auto" fo:margin-top="0.0013in" fo:margin-bottom="0in"/>
      <style:text-properties fo:font-size="14pt" style:font-size-asian="14pt" style:font-size-complex="14pt" fo:hyphenate="true"/>
    </style:style>
    <style:style style:name="P187" style:parent-style-name="Normal" style:family="paragraph">
      <style:text-properties style:letter-kerning="false" fo:font-size="14pt" style:font-size-asian="14pt" style:font-size-complex="14pt"/>
    </style:style>
    <style:style style:name="P188" style:parent-style-name="Normal" style:family="paragraph">
      <style:text-properties style:letter-kerning="false" fo:font-size="14pt" style:font-size-asian="14pt" style:font-size-complex="14pt"/>
    </style:style>
    <style:style style:name="P189" style:parent-style-name="Normal" style:family="paragraph">
      <style:text-properties fo:font-size="14pt" style:font-size-asian="14pt" style:font-size-complex="14pt"/>
    </style:style>
    <style:style style:name="P190" style:parent-style-name="Normal" style:family="paragraph">
      <style:text-properties fo:font-size="14pt" style:font-size-asian="14pt" style:font-size-complex="14pt"/>
    </style:style>
  </office:automatic-styles>
  <office:body>
    <office:text text:use-soft-page-breaks="true">
      <text:p text:style-name="P1"/>
      <text:p text:style-name="P2"/>
      <text:p text:style-name="Normal"><text:span text:style-name="T3"><text:s/></text:span><text:span text:style-name="T4">CMPP Novembre 2023</text:span><text:span text:style-name="T5"><text:line-break/></text:span><text:span text:style-name="T6">Conférence « Prendre soin » en CMPP<text:s/></text:span></text:p>
      <text:p text:style-name="P7"/>
      <text:p text:style-name="P8">Eloge du bricolage<text:line-break/>Entre maturation et adaptation<text:line-break/>pour une culture du soin.<text:line-break/></text:p>
      <text:p text:style-name="P9">Au Dr. Jean Turnin qui créa sur Toulouse (1965) , J’y<text:s/>étais aussi !!!, il y a 65 ans déjà ,le CGI et les premiers CMPP actuellement devenu Intersecteur de pédopsychiatrie dans le cadre de l’Arseaa . <text:s/>C’est en 1946 que fut créé le premier CMPP et <text:s/>le Centre Claude Bernard. Un long passé déjà…..<text:s/></text:p>
      <text:p text:style-name="P10"/>
      <text:p text:style-name="P11">« Le soin est un entourage, pour mieux dire ,il est un entourement .Il lui faut un espace ,il lui faut un cadre. Le soin est un processus . Or il n’y a pas de processus <text:s/>qui puisse se dérouler dans le vide ou dans l’abstrait : là encore il faut un cadre clair et vivant. »<text:line-break/>Paul Claude Racamier<text:line-break/>L’esprit des soins. Le cadre . Ed. du Collége. 2003</text:p>
      <text:p text:style-name="P12"/>
      <text:p text:style-name="P13"/>
      <text:p text:style-name="P14">Je souligne d’emblée la nécessité <text:s/>et l’utilité des CMPP dans le trajet de soin des <text:s/>enfants et de leurs familles. Soyons conscient de la beauté de nos métiers <text:s/>et le côté sacré de notre rencontre avec l’enfant et sa famille , comme l’écrit <text:s/>D. W. Winnicott.<text:line-break/><text:s/>Je ne m’engagerai pas sur l’actualité de leurs précarités , mettant à l’épreuve notre créativité, <text:s/>qui nécessite <text:s/>de notre part de multiples bricolages.<text:line-break/><text:s/>J’entends bricolage au sens de <text:s text:c="2"/>Lévi Strauss dans la Pensée sauvage qui n’a rien à voir avec des compromissions mais plutôt avec des aménagements créatifs. Le problème est jusqu’où peut on aller dans ces arrangements .<text:s/><text:line-break/><text:s/>Je suis un clinicien de l’enfance <text:s/>et je me limiterai à quelques réflexions , tentant de mettre en mouvement <text:s/>les questions actuelles que je me pose <text:s/>en restant dans le cadre de ma discipline sans fuite paresseuse voire phobique vers d’autres disciplines et en toute humilité.</text:p>
      <text:p text:style-name="P15">Je m’appuierai sur mon long passé de soin <text:s/>et <text:s/>mes pratiques de supervisions qui m’amènent à vous proposer <text:s/>de revisiter <text:s/>les fondamentaux du soin face <text:s/>à la diversification, la spécialisation des soins et la multiplicité des sigles qu’ils produisent , centrant mes propos autour de l’enfance, le temps de la latence et ses achoppements qui constituent la grande majorité de nos prises en compte en CMPP. Je parle de ces empêchés de latence, que j’ai appelé abusés narcissiques . Ils sont plus préoccupés de cohésion identitaire que de satisfaction pulsionnelle car ils n’arrivent pas à organiser une identité narcissique suffisamment fiable que la sexualité infantile va bousculer, face aux malfaçons narcissiques précoces et multiples . Ils nécessitent des espaces-temps pluridisciplinaires et des médiations qui font <text:s/>une des spécificité des CMP et des CMPP par rapport au libéral qui lui aussi c’est profondément <text:s/>transformé en travaillant en réseau.<text:line-break/>Ceci explique mon propos qui envisage une géographie du soin , une architecture en préalable, espace-temps d’engagement dans un paysage (contexte) porteurs des processus de pensée. <text:s/><text:line-break/>Ce chemin du soin <text:s/>que je vous propose maintenant <text:s/>en six points me permet de ne pas perdre de vue l’enfant et sa famille . Un soin seul cela n’existe pas ,il <text:s/>lui faut un contexte et ensuite des espaces et des lieux entre institutions et dispositifs <text:s/>avec leurs jeux et enjeux. Il lui faut une pensée pour articuler ses pratiques dans une opération de sens. Un temps est aussi nécessaire pour faire récit et transmettre une culture du soin. Il entraine la nécessité d’une langue , patois du soin pour enfin définir l’essence du soin qui ne peut se vivre sans la corps inscrit dans e psychisme et l’objet .<text:line-break/>A ce prix <text:s/>il devient un processus comme le souligne <text:s/>P.C. Racamier.<text:line-break/></text:p>
      <text:p text:style-name="P16"/>
      <text:p text:style-name="P17">1-Le contexte</text:p>
      <text:p text:style-name="P18"/>
      <text:p text:style-name="P19">Situons dans un premier temps <text:s/>très rapidement l’environnement, le contexte qui est le nôtre depuis les dernières Journées d’Etude <text:s/>des CMPP de 2020.<text:s/><text:line-break/>Infos et événements envahissent nos appartements, nos maisons , nos institutions…. <text:s/>Ils sont l’arriére fonds de nos pratiques et ne doivent pas <text:s/>en être exclus.<text:line-break/><text:s/>Je ne les détaillerais pas mais j’en énoncerai certains .<text:s/><text:line-break/>Le socius n’est jamais absent de nos approches cliniques en CMPP. Je vous rappelle que « L’enfant et sa famille » sont des questions éminemment politiques. Voir les travaux de Michel Foucault sur « le gouvernement des corps »(2004)<text:s/><text:line-break/>-La Covid avec la prégnance de la mort, de la contagion, du confinement, de la fatigue, du télétravail,…. Qui a <text:s/>amené à, des aménagements divers qui sont passés , pour certains, sans réflexion, <text:s/>dans notre quotidien (zoom, télétravail, mails…Importance du numérique…) mais aussi la question de l’obligation vaccinale et ses répercussions <text:s/>multiples. …<text:line-break/>-le dérèglement climatique et l’écologie<text:line-break/>- La question du genre <text:s/>accompagne <text:s/>les nouvelles reformulations familiales et questionne , plus particulièrement la question des enfants d’âge de latence . (voir le filme Barbie <text:s/>et es paradoxes qu’il véhicule)<text:line-break/>-La guerre en Ukraine avec les vols et déportations en Russie <text:s/>d’enfants. Mais aussi Les enfants d’Israël et de la bande de Gaza<text:line-break/>-Radicalités et migrations. Attentats dans les <text:s/>écoles.<text:line-break/>-Harcèlements et réseaux sociaux-.<text:line-break/>-La pornographie <text:s/>à portée des enfants très précocement, dés 7 ans , dont nous <text:s/>pouvons déjà réfléchir aujourd’hui à <text:s/>l’impact sur l’organisation psychique de leur sexualité à venir-</text:p>
      <text:p text:style-name="P20">-Tout ceci sur un fond d’ inégalités sociales <text:s/>devenues de <text:s text:c="2"/>véritables fractures . Rappelons-nous les émeutes récentes, encore aujourd’hui énigmatiques, et déjà porteuses d’oublis , avec les récupérations politiques <text:s/>diverses qu’elles ont suscité . Elles ont mis en question <text:s/>la famille, l’éducation et la population d’enfants de 6 à 11 ans ( les empêchés de latences .R. Puyuelo et <text:s/>« ces enfants sont désespérés car ils ne sont pas tutorisés » Boris Cyrulnik . Le Point <text:s/>06/07/23).</text:p>
      <text:p text:style-name="P21">. -Pensons aussi <text:s/>aux effets délétères <text:s/>des productions <text:s/>industrielles et chimiques sur des sites géographiques mettant à l’épreuve la santé mentale et physique des populations( voir les<text:s/>travaux anglo-saxons).<text:line-break/><text:line-break/>- Enfin , La société propose et impose <text:s/>une hypermaturité aux enfants et adolescents actuellement <text:s/>rendant difficile de recentrer l’enfant dans la reconnaissance de son statut d’enfant . Rappelons que <text:s/>Le fœtus n’est pas un bébé. l’enfant <text:s/>n’est pas à 9 ans un <text:s/>adolescent La puberté est une étape du développement .Parents et sociétés adultifient les enfants rendant difficile une approche développementale par ailleurs fondamentale en tant que repère . Le développement <text:s/>est <text:s/>à entendre non pas comme une destination mais plutôt comme une direction permettant la processualité . Les soignants n’échappent pas à ces courants <text:s/>dans leurs propositions langagières venant souvent alimenter une hypermaturité <text:s/>d’adaptation en privilégiant <text:s/>le savoir <text:s/>en renforçant la répression des affects.<text:s/><text:line-break/><text:s/>-La temporalité doit être repensée. Nous n’avons qu’une enfance donc pressons nous lentement et échappons à cette pression sociale de l’immédiat et du traitement de l’événement et son corollaire l’adaptation .II y a , quand l’enfant grandit , des après coups qui nécessitent <text:s/>, des mots et des mises en récits ultérieures . La maturation demande du temps et de l’élaboration psychique.<text:line-break/><text:line-break/>Cette liste , déjà longue, n’est ni hiérarchisée ni <text:s/>exhaustive rendant les psychismes <text:s/>sans filtrages dans des dangers de confusion , d’amalgames, de paradoxes, de contiguïtés traumatiques… <text:s/>nécessitant <text:s text:c="2"/>des mises en place de clivages fonctionnels multiples voire structurels !! L’enfant, sa famille et les soignants ne sortent pas indemnes <text:s/>de ces forçages environnementaux. <text:s/>Qu’en est-il de nos missions de protection de l’enfant, de l’enfance et nos engagements sur la prévention et la « santé » (G. Canguilhem et Définition de la Santé par L’OMS)..</text:p>
      <text:p text:style-name="P22">Ceci nous amène à travailler et penser avec des processus psychiques <text:s/>où la complexité au sens d’Edgar Morin est à l’œuvre. <text:s/>« complexus » <text:s/>signifie ce qui est tissé ensemble. C’est une pensée qui est amenée à se battre <text:s/>pour copuler avec le réel, a-t-il coutume de dire , avec intrication de l’incertitude et de la connaissance entre contradictions et paradoxes . Ainsi se constitue un sentiment d’affiliation, d’appartenance au monde où être, faire et appartenir permettent de se sentir vivants, réels, reconnus, <text:s/>et utiles préalables à tenter de se comprendre <text:s/>et comprendre <text:s/>le Monde.<text:s/></text:p>
      <text:p text:style-name="P23"/>
      <text:p text:style-name="P24">2-Dispositifs spatio-temporels.<text:s/><text:line-break/>Jeux et enjeux <text:s/>institutionnels.</text:p>
      <text:p text:style-name="P25"><text:line-break/></text:p>
      <text:p text:style-name="P26">On doit <text:s/>questionner la pertinence des structures CMPP-CMP- Libéral ; du médico-social et du sanitaire , le concept de <text:s/>sectorisation. , <text:s/>l’articulation clinique-administration (management) , médecine et l’éducation nationale….<text:line-break/>Peut-on jouer efficacement <text:s/>toujours aujourd’hui .entre ces structures anciennes et profondément modifiées par les avancées sociales et des idéologies qui les sous tendent au service de la santé des enfants et des familles.<text:line-break/>Comment travailler en partenariats, en réseau , en constellations ,en archipels, créant de la mobilité spatiale…. en gardant sa spécificité entre individu groupe et institution dans une posture <text:s/>d’ouverture et non de dilution tout en préservant une certaine porosité au service du changement. Ceci <text:s/>est rendu nécessaire actuellement de par notre meilleure connaissance des inorganisations narcissiques t de leur nécessaire abord par des mises en place spatiales, prothèses spatiales <text:s/>identitaires à cocréer permettant qu’une rencontre sujet-objet soit possible , articulé dans le langage<text:s/><text:line-break/>Enfin le e travail de liaison ne peut se penser que si on maintient des pression économiques ,contre investissant l’excitation , <text:s/>d’investissement ,de désinvestissement et de réinvestissement <text:s/>avec <text:s/>des clivages fonctionnels évitant tout rejet, voire déni .<text:s/><text:line-break/>A l’idée de « cadre » proposée précédemment <text:s/>qui a été un des grands apports de la pensée psychanalytique je préfère celle de dispositifs permettant les processus de soins en me référant <text:s/>à la définition qu’en propose <text:s/>Giorgo Agamben, reprenant Michel Foucault : « ensemble hétérogène qui inclut virtuellement chaque chose, qu’elle soit discursive ou non : discours, institutions, édifices, lois, mesures de polices ; propositions judiciaires….le dispositif pris en lui-même est le réseau qui s’établit entre ces<text:s/>éléments. Le dispositif a toujours une fonction stratégique et s’inscrit toujours dans une relation de pouvoir . Il doit être, avant tout , au service de produire des effets de subjectivation donc de sens . L’idée fondamentale : un espace de liberté. »<text:s/><text:line-break/>Il faut donc un dispositif clair dans lequel va évoluer <text:s/>des équipes à la manière d’un chœur soignant se jouant des différences, des contradictions, des paradoxes. A la fois, comme le chœur des tragédies grecques, médiateur entre la cité (le voisinage) et les héros, liée à la cité dont il défend les valeurs , unie aux seconds qu’il conseille et dont il partage les souffrances. Créateur de contenant sonore, d’ambiance ,il amène profondeur et de par sa géographie ,il est à la fois dedans et dehors.<text:line-break/>Donc un CMPP n’est pas un supermarché du soin où les prises en charge s’ajoutent , se multiplient au fil du temps et des impasses ,sans une réflexion .qui engage les soignants.<text:line-break/>Je pense <text:s/>enfin aux dispositifs des supervisions d’équipe qui ne remplacent pas les synthèses et qui sont des espace-temps non hiérarchisés, non décisionnels, questionnant les soins <text:s/>en favorisant <text:s/>une latence au service des processus de pensées et de produire du « commun », <text:s/>cultivant les écoutes en miroir dans l’équipe pour côtoyer les moments de dénuements et se dépolluer des mécanismes de projections face à la douleur et la souffrance de nos petits patients et de leurs parents afin qu’ils puissent se vivre réels, vivants, <text:s/>reconnus, compris ,et utiles au socius. Ces dispositifs de supervision se révèlent aussi comme des boussoles cardinalisant <text:s/>nos actions sans perdre de vue <text:s/>les six « S » : Sujet ,soin , sens, <text:s/>social, sexualité et souffrance..</text:p>
      <text:p text:style-name="P27"/>
      <text:p text:style-name="P28"/>
      <text:p text:style-name="P29">3-Controverses théoriques.</text:p>
      <text:p text:style-name="Normal"><text:span text:style-name="T30"><text:line-break/></text:span><text:span text:style-name="T31"><text:s/></text:span><text:span text:style-name="T32">Dans sa préface de 1946 Aldous Huxley commente le livre qu’il a écrit en 1931 « Le meilleur des mondes ». Il assume son texte qu’il ne corrige pas et ceci malgré Hiroshima et la découverte de la fission nucléaire. Le thème du « meilleur des mondes » , écrit-il, <text:s/>n’est pas le progrès en tant que tel mais le progrès de la science en tant qu’il affecte l’individu( En écho le film récent sur le créateur de la bombe atomique :Oppenheimer).<text:s/></text:span></text:p>
      <text:p text:style-name="P33">« Le facteur biologique est l’impuissance et la dépendance prolongée longtemps du petit enfant….le deuxième facteur, phylogénétique , n’est établi par nous qu’en concluant de l’effet <text:s/>à la cause….le troisième facteur , qui est d’ordre psychologique , doit être trouvé dans une imperfection de notre appareil psychique qui dépend , à la vérité <text:s/>, de sa différenciation en un moi et un ça. » (p.88_89 )<text:line-break/><text:s/>S. Freud . Inhibition, symptôme , <text:s/>angoisse (1926).</text:p>
      <text:p text:style-name="P34"/>
      <text:p text:style-name="P35">Toute théorie est l’héritière des théories narcissiques et sexuelles de l’enfance Elle questionne croyances, espérane,guérison…</text:p>
      <text:p text:style-name="P36">Elles doivent être au service de la clinique donc être vivantes, explicitables afin de mieux <text:s/>les remettre en question donc ni <text:s/>surmoïques, ni fétichiques , ni omnipotentes évitant dogmatismes et idéalisation en échappant à la théorie de la preuve et au formatage. Ce ne sont pas des prêts à porter <text:s/>traduisant impuissance et/ou peur de reconnaitre l’autre dans sa singularité mais des sur mesures toujours dans une dialectique sujet-objet.<text:line-break/>Je retiendrai deux mouvements de pensées ces dernières années qui m’ont paru <text:s/>modifier et réorienter <text:s text:c="3"/>nos pratiques , trop souvent rejetant en bloc tout un passé d’une pensée psychanalytique qui même si elle doit être amendée , reste essentielle dans nos pratiques .<text:s/><text:line-break/><text:line-break/>*La reconnaissance des troubles <text:s/>neuro développementaux (TND) grâce aux <text:s/>travaux scientifiques de la neuropédiatrie ont permis de mieux différencier ce qui relevait de l’éducation et ce qui relevait de la pédopsychiatrie. <text:s/>On peut <text:s/>mieux en saisir , actuellement , leurs zones de rencontres. <text:s/>Tout TND <text:s/>est au cœur d’un psychisme en mouvement, qui grandit et se complexifié <text:s/>en <text:s/>lien continue avec l’environnement et ses aléas</text:p>
      <text:p text:style-name="P37">Ce qui veut <text:s/>dire , de ne pas <text:s/>reproduire des modalités de pensées binaires , avec le double danger d’éliminer le corps ou le psychisme dans tout processus de pensée et des actes qui en découlent (J.N .Trouvé ). Corps et psychisme sont totalement liées, la difficulté c’est de les traduire dans la pensée et le langage (Claude Smadja et l’école de psychosomatique <text:s/>de Paris)<text:line-break/>Combien j’ai entendu en CMPP <text:s/>ce mot , que moi aussi j’ai employé, sans qu’il soit vraiment spécifié :« il est immature ». Nous devons aujourd’hui <text:s/>d’aller plus avant et distinguer <text:s text:c="2"/>l’immaturité propre à l’enfance et à l’adolescence que nous accompagnons mais aussi <text:s/>complexifier ses différents aspects <text:s/>neurologiques, physiques, affectifs, psychiques mettant cliniquement en jeu , maturation et adaptation, <text:s/>soin et éducation , <text:s/>immédiat et long terme. Plus qu’un symptôme c’est un syndrome psycho-social.<text:line-break/><text:line-break/>*Il en est de même de l’environnement dont la traduction clinique est <text:s/>la dimension d’une société inclusive (C..Gardou ) . A noter aussi , actuellement plus remise en question , <text:s/>la reconnaissance de la co-modification permanente entre l’externe et l’interne la vie durant de l’humain <text:s/>( Magnenat et Coll. ) d’où la possibilité de montages, <text:s/>d’installations ,dispositifs, <text:s/>d’amarres identitaires figuratives , <text:s/>scénographies environnementales si les inorganisations psychiques des enfants et des familles <text:s/>le nécessitent .<text:line-break/><text:s/>Les objets de l’environnement <text:s text:c="2"/>bien souvent , quand les inorganisations psychiques <text:s/>sont patentes servent de médiations, voire de constructions métaphoriques. Toute prescription de soin doit aussi être suffisamment adaptée et explicite pour que l’enfant et sa famille <text:s/>puissent y consentir en en trouvant du sens <text:s/>. <text:s/><text:line-break/><text:line-break/>Ceci nous amène à <text:s/>des processus de pensées intégratifs , sans exclusive théorique, reprenant <text:s/>mon idée métaphorique de bricolage. En écho le livre de la philosophe <text:s/>Fanny Lederlin <text:s/>« Eloge du bricolage ,souci des choses, soins des vivants et liberté d’agir» . Il va s’agir de <text:s/>« faire avec » <text:s/>avec des éléments ou des situations demandant un trésor d’idées <text:s/>et des arrangements. Faire précéder la théorie par la pratique , apprendre de son environnement et de ses propres erreurs . Le bricoleur fait preuve de tâtonnements incessants loin de tout objectif planificateur et solutionniste , donc inverser la logique par laquelle la fin justifie les moyens. Se débrouiller avec les moyens du bord, ne pas vouloir refaire le monde mais faire avec et avoir des gestes d’affection à l’égard du vivant avec une capacité d’adaptation. Il n’y a pas de sortie de crise à envisager ou de « meilleur des mondes » . Comment habiter le monde pour empêcher qu’il ne se défasse.</text:p>
      <text:p text:style-name="P38"/>
      <text:p text:style-name="P39">4-Temps et Temporalité : mémoires des soins de l’enfance.<text:line-break/>empreintes de la rencontre-mise en récit.</text:p>
      <text:p text:style-name="P40"/>
      <text:p text:style-name="P41">Les CMPP <text:s/>ont déjà un passé, pas encore une histoire. Ce passé <text:s/>nous apprend et nous met en<text:s/>demeure de transmettre une culture du soin.</text:p>
      <text:p text:style-name="P42">Tout se joue dans l’enfance mais comptons aussi sur l’inventivité affective et les intuitions <text:s/>des familles , les rencontres structurantes de la vie dont nous sommes un des <text:s/>acteurs <text:s/>avec notre devoir de reconnaissance d’être vivant et , en écho , <text:s/>l’adhésion à la vie de tout enfant, adolescent pour grandir et changer.<text:line-break/><text:line-break/>On peut s’interroger sur les durées de prises en charge et sur les fins de suivi.<text:line-break/>De même nous revoyons maintenant des enfants devenus adultes ayant eu un suivi en CMPP mais aussi des familles qui nous rencontrent ayant déjà dans le passé bénéficié de soins dans nos structures .<text:s/><text:line-break/>Les parcours de soin sont intéressants à travailler. Sur Toulouse RAP 31. J’ai eu la chance de participer de longues années à leurs travaux . <text:s/>Ils reconstituent <text:s/>des trajets de soin <text:s/>dans des situations d’impasse de suivi à l’adolescence <text:s/>où nous retrouvons toujours les CMP ou/et CMPP et nous font poser quelles <text:s/>places, fonctions <text:s/>occupent <text:s/>les CMPP, les CMP dans le trajet de soin et leur utilité.<text:line-break/>Difficiles <text:s/>d’ utiliser <text:s/>ces différents cas de figures comme des références , tellement <text:s/>les approches ont évolué mais <text:s/>j’ai , avec d’autres , réfléchi à la mémoire des soins en CMP mais aussi dans d’autres structures de l’enfance et aux réflexions qu’elles suscitent. Refoulement, déni, sentiments divers sont à l’œuvre .<text:s/><text:line-break/>Mais le temps n’est pas que chronologique. Sa représentation et une donnée essentiellement humaine et n’a pas de sens hors du psychisme qui la pense. La temporalité alors <text:s/>est une activité du monde interne investie pulsionnellement.<text:line-break/>Ce qui frappe <text:s/>, chez certains ,ce sont les singularités des créations auto soignantes <text:s/>et du travail de culture mises en œuvre face <text:s/>aux difficultés rencontrées <text:s/>à l’adolescence et à l’âge adulte en écho avec les difficultés de l’enfance et la façon dont famille, enfant et soignant <text:s/>les ont entendu, compris , explicité , accompagné à l’époque <text:s/>rendant ainsi tous les partenaires partie prenante du soin. <text:s/>Comment penser , agir, face aux impasses psychiques rencontrés et trouver des solutions d’attente ou créer de nouvelles donnes psychiques plus économiques sur le plan <text:s/>énergétique . Ceci fait appel aux soins primaires et aux <text:s/>5 sens ( toucher, gout, sentir, entendre, voir ), soin de l’être où le sujet reconnait l’autre sans que cela remette en question sa propre identité.</text:p>
      <text:p text:style-name="P43">Ludo , jeune adulte , vérifie en me mailant que sa dysorthographie résiduelle n’est pas trahie par l’ordinateur qui corrige , car « c’est une compagne de vie, ,j’y suis attachée, elle a une valeur identitaire pour moi  » ,<text:line-break/><text:s/>Paul a repris <text:s/>des cours de théâtre en écho avec les jeux de rôles de son enfance en CMPP.<text:s/><text:line-break/>Marion <text:s/>vient d’adopter un petit chat suite à une déception amoureuse. Elle se souvient <text:s/>de cette consultation où j’avais demandé de rencontrer Bidule, seule présence investie et continue de son enfance <text:s/>chahutée qui l’avait interrogé ainsi que ces parents pris dans des <text:s/>recompositions affectives et professionnelles sans fin.<text:line-break/><text:s/>Mady a retrouvé sur Facebook son orthophoniste et lui demande une adresse d’orthophoniste pour son fils.<text:s/><text:line-break/>Perrine, en consultation , a expliqué à son fils qui lui posait des questions sur la vie et la mort , comment <text:s/>elle a pu faire un récit de la mort de ses propres parents… grâce au médecin rencontrée enfant.<text:s/><text:line-break/>Béatrice se souvient <text:s/>d’avoir découverte qu’elle n’était pas bête.<text:s/><text:line-break/>Ulysse a ressenti les compétences de son corps abimé dans le regard, gardé précieusement de la psychomotricienne rencontrée enfant .<text:s/><text:line-break/>Julien s’étonne que « sa psy » lui ai demandé de lui expliquer  ses difficultés, il avait toujours cru que les grandes personnes comprenaient sans explication .<text:line-break/><text:s/>La grande dispute sur les médicaments entre le médecin et les parents de Joseph auquel il n’a rien compris…<text:line-break/>Par contre ,Tristan se souvient d’une prescription médicamenteuse adolescent , acceptée avec difficulté et li avait demandé  beaucoup d’explications qui l’avait calmé et <text:s/>lui avait permis de reprendre contact avec <text:s/>ses profs, ses copains et ses parents.<text:line-break/>¨Plus que <text:s/>l’identification aux personnes rencontrées , je dirais plutôt <text:s/>que l’introjection <text:s text:c="2"/>des mouvements psychiques et les investissements <text:s/>des soignants pour <text:s text:c="2"/>mettre les enfants en situation de trouver des solutions <text:s/>de vie <text:s/>face à des impasses psychiques <text:s/>qui bloquaient le « il était une fois »….  Sont importants .<text:line-break/><text:s/>Faire des difficultés des objets de connaissance habités positivement<text:line-break/>Le CMPP <text:s/>lieu et temps de changement de regard sur l’enfant et les siens, souvent révélateur de compétences somatiques, psychiques, environnementales .</text:p>
      <text:p text:style-name="P44"/>
      <text:p text:style-name="P45">5-Les langues du soin. Pour un patois du soin</text:p>
      <text:p text:style-name="P46"/>
      <text:p text:style-name="P47">Rappelons-nous que parler c’est toujours dire quelque chose à quelqu’un, cela engage.<text:line-break/>« Bonjour ! Comment çà va ? » décline Georges Canguilhem. Le langage est <text:s/>un témoin de la séparation d’avec l’autre <text:s/>mais aussi une tentative d’échange qui nécessite la symbolisation de l’absence.<text:s/><text:line-break/>Souvenons nous <text:s/>de cet âge de la vie entre 5 et 10 ans où l’on dit à l’enfant : » Maintenant que tu sais parler, <text:s/>tu vas apprendre à lire et à écrire » . Les mots prennent <text:s/>formes et figures. Ils se dessinent, deviennent gros parfois deviennent des gros mots , des « mots obscènes » (S. Ferenczi ) <text:s/>cher à l’âge de la latence où sexualité infantile, sensori-motricité et registre hallucinatoire sont à l’œuvre..<text:s/><text:line-break/>On épèle les lettres et l’on s’aperçoit qu’elles perdent leurs sons en s’accrochant à une autre. .Magiquement le « a » acoquiné avec le « u » devient un « o », à la manière des pièces d’un puzzle, qui disparaissent en créant une image. Comment les accompagner sur ce chemin difficile , comment jouer avec les mots à la recherche d’un plaisir à partager entre son, sens et émotions…<text:line-break/>Souvenons nous aussi des jeux de pendu où il s’agit de ne as perdre la tête…la vie avant d’avoir trouvé les os des consonnes et la chair des voyelles pour prendre corps.<text:line-break/>Je souligne l’importance de la pensée métaphorique <text:s text:c="2"/>entre concrétude et abstraction sur le trajet <text:s/>de la mentalisation, des agrippements aux <text:s text:c="2"/>symbolisations.<text:line-break/>Elle est utile face aux maux de la vie qui ne trouvent pas des mots pour dire et s’adresser, face aux infirmes des mots incarnés, face à la pauvreté langagière des carencés affectifs et éducatifs<text:line-break/>Comment se dépatouiller avec ces mots du corps <text:s/>qui ne figurent pas dans l’écriture. Ils se conduisent comme un patois, cette langue régionale du corps qui ne s’écrit pas, purement orale et gestuelle. Le patois vient de l’ancien français « patoier » signifiant agiter les mains, gesticuler puis se comporter, manigancer… Le patois s’inscrit <text:s/>dans un territoire , un espace <text:s/>aux frontières géographiques <text:s/>singulières car humaine liés aux espaces et coutumes de proximité.<text:line-break/>Sachons trouver <text:s/>un patois du soin qui nous permette de parler juste et vrai , ni anachronique, ni langue de bois, ni langue morte <text:s/>face au management, face au langage power point et à ses contraintes. Albert Camus parlait de « la langue des marchés ». <text:s/>Gardons toujours en tête <text:s/>ce moyen mnémotechnique qui m’est personnel : les 6 « S » : sujet, sens, soin, social sans oublier sexualité et souffrance.<text:line-break/>entre geste poétique et faire récit au service de l’appropriation de «  il était une fois » par l’enfant et l’adolescent.</text:p>
      <text:p text:style-name="P48"><text:span text:style-name="T49">Georges Pérec <text:s/>écrit : « comment parler de ces choses communes, comment les traquer plutôt, comment les débusquer , les arracher à la gangue dans laquelle elles restent engluées , comment leur donner un sens <text:s/>, une langue : qu’elles parlent enfin de ce qui est <text:s/>, de ce que nous sommes…Il importe beaucoup que ces choses semblent triviales et futiles : c’est précisément ce qui les rend tout aussi , sinon plus, essentielles que tant d’autres au travers desquelles nous avons vainement tenté de capter notre véri</text:span><text:span text:style-name="T50">té. »</text:span><text:span text:style-name="T51"><text:line-break/></text:span><text:span text:style-name="T52"><text:s/>Rappelons nous que parler <text:s/>c’est dire quelque chose à quelqu’un, cela engage…alors : « bonjour »,« Comment çà va ? »(G .Canguilhem)</text:span><text:span text:style-name="T53"><text:line-break/></text:span></text:p>
      <text:p text:style-name="P54"><text:span text:style-name="T55">5-Les<text:s/></text:span><text:span text:style-name="T56">capacités d’accès <text:s/>au soin.</text:span></text:p>
      <text:p text:style-name="P57"/>
      <text:p text:style-name="Normal"><text:span text:style-name="T58"><text:line-break/></text:span><text:span text:style-name="T59">Je ne développerai pas toutes les entrées au soin, très en vogue actuellement : mythe, philosophie, anthropologie, culture du soin … Rappelant seulement que l’Occident reste très empreint du religieux et du maternel puis de la laïcisation du soin à partir du XVII avec le courant iconographique des charités romaines laïques et des sept œuvres de miséricordes (vêtir, nourrir lait et pain, boire, accueillir l’étranger, l’hospitalité , visiter les prisonniers et les malades, ensevelir les morts), indiquant l’im</text:span><text:span text:style-name="T60">portance des petits riens du quotidien. Comment garder en tête <text:s/>les soins humains universaux matrice organisatrice des <text:s/>soins primaires familiaux.</text:span></text:p>
      <text:p text:style-name="P61"><text:s/>Ce qui singularise l’humain est son inachèvement, sa néoténie, sa prématurité somatopsychique qui fait que contrairement à l’animal l’humain ne finit jamais de s’achever.<text:s/></text:p>
      <text:p text:style-name="Normal"><text:span text:style-name="T62">Il doit sa survie au soins de l’environnement, matrice du lien social qui fait que le sujet <text:s/>s’organise , se constitue <text:s/>dans sa rencontre avec l’objet et réciproquement et que le sens vient du sujet par le détour de l’objet .</text:span><text:span text:style-name="T63"><text:s/></text:span><text:span text:style-name="T64"><text:line-break/></text:span><text:span text:style-name="T65"><text:s/>Comme l’objet n’est jamais absent du soin donc ;le corps lui aussi n’est jamais absent du soin</text:span></text:p>
      <text:p text:style-name="P66">A.- Le modèle immunologique est la matrice du modèle physique, narcissique et psychique du soin. Les défenses immunitaires maternelles transmises protègent le bébé dans un premier temps. Le bébé prendra le relais en développant ses propres défenses, témoin de ses capacités d’auto-défense avec la création de ses propres anticorps (par excitation) et des cellules tueuses protectrices. Certains ont avancé une Neuro-psycho immunologie(RFP.23.2003)<text:line-break/><text:s/></text:p>
      <text:p text:style-name="P67"><text:span text:style-name="T68">B -De la même façon le bébé <text:s/>prendra le relais des soins de l’environnement. Où pèle mêle il introjecte les bonnes expériences mais aussi sans les<text:s/></text:span><text:span text:style-name="T69">distinguer les éléments dépréssifs maternels, les déficit d’investissements, les compromis masochistes, les paradoxes <text:s/>parentaux .Plus son équipement de base est défectueux, plus l’environnement est précaire et en déficit de sens, plus le bébé devra trouver des solutions de survie dans des tentatives de repli narcissique, c’est à dire se passer le plus possible de ces objets d’amour jugés peu fiables, ne compter que sur lui-même et sur l’environnement non-humain (travaux Escalona : les bébés qui par carence</text:span><text:span text:style-name="T70">s sautent des phases de développement : pas sucer mais grignoter un guignon de pain, hypermaturité de survie <text:s/>élective ou globale, on peut parler plutôt d’amaturité …). <text:s/>Se sont . les premiers autosoins de survie. On pourrait dire <text:s/>le côté autodidacte des compétences du <text:s/>bébé .</text:span><text:span text:style-name="T71"><text:line-break/></text:span><text:span text:style-name="T72">C’est une solution toute puissante.</text:span><text:span text:style-name="T73"><text:line-break/></text:span><text:span text:style-name="T74"><text:line-break/></text:span><text:span text:style-name="T75">C- <text:s/>Pour qu’il y ait soin <text:s/>il faut <text:s/>reconnaitre ses vulnérabilités et <text:s/>avoir accès à demander de l’aide, amorce d’un travail de deuil. Plus les expériences primaires sont bonnes plus l’accès au soin sera possible . Il va s’agir de consentement au soin <text:s/>de la part de la famille et de l’enfant.</text:span><text:span text:style-name="T76"><text:line-break/></text:span><text:span text:style-name="T77">plus les problématiques identitaires sont importantes plus le soignant <text:s/>aura besoin <text:s/>d’un trésor d’idées mais aussi des capacités de mobilisations somato-psychiques <text:s/>pour <text:s/>avoir le consentement au soin. Cela se traduit dans la pluridisiplinarité <text:s/>mais aussi par <text:s/>une clinique du dénuement et du détour , des scénographies temporospatiales sur mesures que le soignant cocréera avec l’enfant et sa famille. Allant même si la situation l’exige un lâcher prise spatial <text:s/>du soignant pour accueillir l’enfant et sa fam</text:span><text:span text:style-name="T78">ille non pas dans un bureau mais là où cela se peut, sur le lieu investi par l’enfant et sa famille. Cela passe aussi par la reconnaissance des créations auto soignantes des enfants , pour tenter de les rendre plus adéquates et économiquement moins couteuses. J’insiste sur <text:s/>la reconnaissance des auto soins, qui sont des créations <text:s/>de l’enfant <text:s/>que bien souvent nous n’en <text:s/>voyons <text:s/>pas la beauté humaine <text:s/>mais surtout leurs inconvénients et <text:s/>ce qui vient barrer l’accés au soin. Le consentement au soin ne va pas</text:span><text:span text:style-name="T79"><text:s/>de soi !!!</text:span></text:p>
      <text:p text:style-name="P80"><text:span text:style-name="T81"><text:line-break/></text:span></text:p>
      <text:p text:style-name="P82"><text:span text:style-name="T83">D - De l’auto-défense immunitaire au prendre soin de soi <text:s/>et aux créations auto-soignantes, comment amener le sujet au soin de l’être ?</text:span><text:span text:style-name="T84"><text:line-break/></text:span><text:span text:style-name="T85"><text:s/>Le soin de l’être, c’est le confort identitaire partagé où il n’est pas question de guérir, dans un premier temps , <text:s/>mais de tenter de mettre le sujet sur la voie de la reconnaissance de l’autre sans que cela remette en question sa propre identité. Il s’agit de reconnaissance, de confrontation et non d’affrontement et de rencontre au service du sens et de l’appropriation subjective.</text:span><text:span text:style-name="T86"><text:line-break/></text:span><text:span text:style-name="T87">La rencontre, est ce sentiment d’être tenu par un monde en mouvement vivant et d’être reconnu par un objet d’admiration et d’amour, partageant la détresse originelle qui va amener l’enfant à se lâcher, à se fier à, pour se tenir à soi ensuite. Une disponibilité à la rencontre, un effet de présence ni trop intrusive, ni trop réfléchissante, ni trop séductrice peut nous amener à covivre des expériences organisatrices, individuelles, groupales, institutionnelles. Comment être présent dans ce travail de bricola</text:span><text:span text:style-name="T88">ge qui nous amène à proposer des scénographies du soin de l’être, entre dynamique spatiale et temps vécu pour une rencontre incarnée et adressée ?</text:span><text:span text:style-name="T89"><text:line-break/></text:span></text:p>
      <text:p text:style-name="P90"/>
      <text:p text:style-name="P91"/>
      <text:p text:style-name="P92">Au regard de la prématurité humaine.<text:line-break/>Immaturité-maturité- Hypermaturité- amaturité…. <text:s/>Et Adaptation.<text:line-break/>Grandir…..</text:p>
      <text:p text:style-name="P93"/>
      <text:p text:style-name="P94"><text:span text:style-name="T95">Entre maturation et adaptation, <text:s/>les parents tiennent ces deux formants pour que l’enfant , l’adolescent devienne grand et habite le monde.</text:span><text:span text:style-name="T96"><text:line-break/></text:span><text:span text:style-name="T97">Les difficultés rencontrées par l’enfant, l’adolescent, mettent en danger cet équilibre, entravant le récit familial qui accompagne le « il était une fois » que l’enfant, l’adolescent va <text:s/>créer et s’approprier.</text:span><text:span text:style-name="T98"><text:line-break/></text:span><text:span text:style-name="T99">Au soignant , cet invité dans la maison familiale psychique <text:s text:c="2"/>de « reconnaitre » et prendre en compte cette situation avec respect, humilité , étant épris du vivant.</text:span><text:span text:style-name="T100"><text:line-break/></text:span><text:span text:style-name="T101"><text:line-break/></text:span><text:span text:style-name="T102">Je nous souhaite des moments féconds d’échanges au service de notre créativité dans nos CMPP ne quittant pas notre mission <text:s/>qui est <text:s/>la santé des enfants et des familles (</text:span><text:span text:style-name="T103">état de complet bienêtre physique, mental et social et nécessite pas seulement une absence de maladie ou d’infirmité…</text:span><text:span text:style-name="T104">) que nous accompagnons mais aussi <text:s/>de créer du « commun » <text:s/>avec pourquoi pas un plaisir d’être ensemble.</text:span></text:p>
      <text:p text:style-name="P105"><text:line-break/></text:p>
      <text:p text:style-name="P106"><text:span text:style-name="T107">Rémy PUYUELO</text:span><text:span text:style-name="T108"><text:line-break/></text:span><text:span text:style-name="T109">12 allées Frédéric Mistral</text:span><text:span text:style-name="T110"><text:line-break/></text:span><text:span text:style-name="T111">Toulouse 31400</text:span><text:span text:style-name="T112"><text:line-break/></text:span><text:a xlink:href="mailto:rémi.puyuelo@free.fr" office:target-frame-name="_top" xlink:show="replace"><text:span text:style-name="T113">rémi.puyuelo@free.fr</text:span></text:a><text:span text:style-name="T114"><text:s/></text:span><text:span text:style-name="T115"><text:line-break/></text:span></text:p>
      <text:p text:style-name="P116"/>
      <text:p text:style-name="P117"/>
      <text:p text:style-name="P118">Eléments bibliographiques .</text:p>
      <text:p text:style-name="P119"/>
      <text:p text:style-name="P120"/>
      <text:p text:style-name="P121"><text:span text:style-name="T122">.</text:span><text:span text:style-name="T123"><text:line-break/></text:span><text:span text:style-name="T124">-Merci au Dr. Anne-Marie<text:s/></text:span><text:span text:style-name="T125">Merle-Béral pour sa lecture <text:s/>éclairée de ce texte.</text:span><text:span text:style-name="T126"><text:line-break/></text:span></text:p>
      <text:p text:style-name="P127"><text:span text:style-name="T128">-Agamben (2007 ):Qu’est-ce qu’un dispositif. Essai . Ed. <text:s/>Rivage-poche-Payot.</text:span><text:span text:style-name="T129"><text:line-break/></text:span><text:span text:style-name="T130">-Bollas C. (1989 ) : L’objet transformationnel .p. 1181-1199. Revue Française de Psychanalyse . Vol.53 .N°4 . . Ed.Puf.</text:span><text:span text:style-name="T131"><text:line-break/></text:span><text:span text:style-name="T132">-Canguilhem G. (1996) : le normal et le pathologique .Poche. Ed .Puf.</text:span><text:span text:style-name="T133"><text:line-break/></text:span><text:span text:style-name="T134">- Escalona S.(1968) : L’hypermaturation des enfants de malades mentaux.p.19-42 The Roots individuality . Chicago.</text:span><text:span text:style-name="T135"><text:line-break/></text:span><text:span text:style-name="T136">-Ferenczi S. (1975) : Mots obscènes. Contribution à la psychologie de la période de latence. .Chap.V11.p 126-137. Œuvres complètes. Tome1. Ed .Stock.260 p.</text:span><text:span text:style-name="T137"><text:line-break/></text:span><text:span text:style-name="T138">-Freud S. (1926-1987) : <text:s text:c="2"/>La question de l’analyse profane. Ed.NRF Gallimard .205p.</text:span><text:span text:style-name="T139"><text:line-break/></text:span><text:span text:style-name="T140">- Gardou C. (2012 ): La société inclusive.Parlons en . Ed. Eres. Ed. Eres.</text:span><text:span text:style-name="T141"><text:line-break/></text:span><text:span text:style-name="T142">- Gardou C.(2022) : La fragilité de source. Ed. Eres .</text:span><text:span text:style-name="T143"><text:line-break/></text:span><text:span text:style-name="T144"><text:s/>-Magnenat L. et Col.(2019 ) : La crise environnementale sur le divan. Ouvertures Psy. Ed. In Press.</text:span><text:span text:style-name="T145"><text:line-break/></text:span><text:span text:style-name="T146">-Marc E. (2010) : le Mythe de la maturité .p.33-46, N°38. Gestalt.</text:span><text:span text:style-name="T147"><text:line-break/></text:span><text:span text:style-name="T148">- Levi-Strauss C(1962 ). : La pensée sauvage. Ed .Plon.385p.</text:span></text:p>
      <text:p text:style-name="P149"><text:span text:style-name="T150">- Pépin MC., Roucoules A.( 2019 ) :,<text:s/></text:span><text:span text:style-name="T151">Pratiques éducatives. Enfants et adolescents aux comportements difficiles</text:span><text:span text:style-name="T152">. Ed. Eres, 2019. <text:s text:c="2"/>Préface Rémy Puyuelo, p.7-14.</text:span><text:span text:style-name="T153"><text:line-break/></text:span><text:span text:style-name="T154">-Perec G.(1989)  : L’infraordinaire. Ed. Le Seuil . 125p.</text:span></text:p>
      <text:p text:style-name="P155"><text:span text:style-name="T156">- Puyuelo R.<text:s/></text:span><text:span text:style-name="T157">(2002) :,<text:s/></text:span><text:span text:style-name="T158"><text:s/>La rencontre analytique. L’enfant du jour, l’enfant de la nuit</text:span><text:span text:style-name="T159"><text:s/>. Ed. Delachaux et Niestlé. 320 p.</text:span><text:span text:style-name="T160"><text:line-break/></text:span><text:span text:style-name="T161">-Puyuelo R. (2013) : Le patois du soin. Empan. N°89 Ed. Eres.</text:span></text:p>
      <text:p text:style-name="P162"><text:span text:style-name="T163">- Puyuelo R. (2018) :, Psychanalyse de l’enfant, 50 ans d’engagement. Interview Dr. Jacques Boulanger. Revue<text:s/></text:span><text:span text:style-name="T164">In Analysis</text:span><text:span text:style-name="T165">. N°2, Ed .Elsevier, p.93-99.</text:span><text:span text:style-name="T166"><text:line-break/></text:span><text:span text:style-name="T167">-Puyuelo R.(2016 ) : Le retour des petits Hans ? Mémoires des soins psychiques de l’enfance. P.386-398 .Revue française de Psychanalyse . N°2. Ed.Puf</text:span></text:p>
      <text:p text:style-name="P168"><text:span text:style-name="T169">- Puyuelo R. (2018 ), </text:span><text:span text:style-name="T170">Enfances défaites et créativité. Récits psychanalytiques</text:span><text:span text:style-name="T171">. Ed. In Press. 250p..</text:span><text:span text:style-name="T172"><text:line-break/></text:span><text:span text:style-name="T173">-Puyuelo R. (2021 ) :Le co-mouvement de latence au risque des marées <text:s/>et des rages narcissiques. P. 63-75 .La latence, période et processus. Débats SPP. Ed .Puf.</text:span></text:p>
      <text:p text:style-name="P174">-Puyuelo R.  (2024 ): Le soin de l’être-Empêchés de latence ,abusés narcissiques-Scénographies , Médiations à visées thérapeutiques. <text:s/>Vocabulaire de Psychanalyse et adolescence. A paraitre. Ed .In Press.<text:line-break/>-Puyuelo R. (2023): Le soin, un mouvement en quête de sens. Commentaire L.Ruiz.p.80-92. Revue Empan N°131.2023. Ed. Eres.<text:line-break/>-Racamier P.C. (2002) : L’esprit des soins. Le cadre . Ed. CPGF.<text:line-break/>-Ricoeur P. (1983-1984-1985) : Temps et récit . Ed . Le Seuil. Points essais <text:s/>N°228-229-230.<text:line-break/>-Ricoeur P. ( 2004) :Parcours de la reconnaissance . Ed. Gallimard Folio .2005..<text:s/><text:line-break/>-Trouvé J.N.(2014 ) : Ni monisme, ni dualisme. « L’impair » ; Revue du GRF .2014<text:line-break/>-Winnicott DW.( 1957-1973) : L’enfant et sa famille.. Ed. Petite bibliothèque Payot. 215p.<text:line-break/>-Winnicott DW. (1957-1983) : Processus de maturation chez l’enfant . Ed. Petite Bibliothèque Payot. 265p.<text:line-break/></text:p>
      <text:p text:style-name="P175"><text:span text:style-name="T176"><text:line-break/></text:span><text:span text:style-name="T177">-Revues :</text:span><text:span text:style-name="T178"><text:line-break/></text:span><text:span text:style-name="T179"><text:s text:c="5"/>--Immunologie et trouble psychosomatique. Revue française de Psychosomatique. <text:s/>N°23 . 2003. Ed. Puf</text:span></text:p>
      <text:p text:style-name="P180"><text:s text:c="4"/>-CMP-CMPP :un nécessaire équilibre instable. N°35.1999. Revue <text:s text:c="3"/>Empan. Ed. Eres-Arseaa.</text:p>
      <text:p text:style-name="P181"><text:span text:style-name="T182"><text:s text:c="5"/>-Travail social .Le moment de transmettre.N°100.2016.Revue Empan. Ed .Eres-Arseaa.</text:span><text:span text:style-name="T183"><text:line-break/></text:span><text:span text:style-name="T184"><text:s text:c="5"/>-Soins psychiques. Les soignants à l’œuvre.N°131.2023. Revue Empan .Ed .Eres-Arseaa</text:span></text:p>
      <text:p text:style-name="P185"/>
      <text:p text:style-name="P186"/>
      <text:p text:style-name="P187"/>
      <text:p text:style-name="P188"/>
      <text:p text:style-name="P189"/>
      <text:p text:style-name="P1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Unicode MS" svg:font-family="Arial Unicode MS" style:font-family-generic="roman" svg:panose-1="2 11 6 4 2 2 2 2 2 4"/>
    <style:font-face style:name="Times" svg:font-family="Times" style:font-family-generic="roman"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Lienhypertexte" style:display-name="Lien hypertexte" style:family="text" style:parent-style-name="Policepardéfaut">
      <style:text-properties fo:color="#0563C1" style:text-underline-type="single" style:text-underline-style="solid" style:text-underline-width="auto" style:text-underline-mode="continuous" style:text-underline-color="font-color"/>
    </style:style>
    <style:style style:name="Mentionnonrésolue" style:display-name="Mention non résolue" style:family="text" style:parent-style-name="Policepardéfaut">
      <style:text-properties fo:color="#605E5C" fo:background-color="#E1DFDD"/>
    </style:style>
    <style:style style:name="En-tête" style:display-name="En-tête"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En-têteCar" style:display-name="En-tête Car" style:family="text" style:parent-style-name="Policepardéfaut"/>
    <style:style style:name="Pieddepage" style:display-name="Pied de page"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PieddepageCar" style:display-name="Pied de page Car" style:family="text" style:parent-style-name="Policepardéfaut"/>
    <style:style style:name="Paragraphedeliste" style:display-name="Paragraphe de liste" style:family="paragraph" style:parent-style-name="Normal">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984in" fo:margin-bottom="0.5in" fo:margin-right="0.984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484in"/>
      </style:footer-style>
    </style:page-layout>
  </office:automatic-styles>
  <office:master-styles>
    <style:master-page style:name="MP0" style:page-layout-name="PL0">
      <style:header>
        <text:p text:style-name="En-tête"><text:page-number text:fixed="false">2</text:page-number></text:p>
        <text:p text:style-name="En-tête"/>
      </style:header>
      <style:footer>
        <text:p text:style-name="Pieddepag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Portable</meta:initial-creator>
    <dc:creator>Rémi PUYUELO</dc:creator>
    <meta:creation-date>2023-08-17T08:47:00Z</meta:creation-date>
    <dc:date>2023-12-21T08:32:00Z</dc:date>
    <meta:print-date>2023-11-14T09:45:00Z</meta:print-date>
    <meta:template xlink:href="Normal" xlink:type="simple"/>
    <meta:editing-cycles>59</meta:editing-cycles>
    <meta:editing-duration>PT63000S</meta:editing-duration>
    <meta:document-statistic meta:page-count="1" meta:paragraph-count="68" meta:word-count="5279" meta:character-count="34246" meta:row-count="241" meta:non-whitespace-character-count="29035"/>
  </office:meta>
</office:document-meta>
</file>