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11.00pt" fo:font-weight="normal" fo:font-family="Calibri" style:font-family-asian="Calibri" style:font-family-complex="Calibri" fo:background-color="transparent" style:use-window-font-color="true"/>
    </style:style>
    <style:style style:name="T2" style:family="text">
      <style:text-properties fo:font-size="11.00pt" fo:font-weight="normal" fo:font-family="Calibri" style:font-family-asian="Calibri" style:font-family-complex="Calibri" fo:background-color="transparent" style:use-window-font-color="true"/>
    </style:style>
    <style:style style:name="T3" style:family="text">
      <style:text-properties fo:font-size="11.00pt" fo:font-weight="normal" fo:font-family="Calibri" style:font-family-asian="Calibri" style:font-family-complex="Calibri" fo:background-color="transparent" style:use-window-font-color="true"/>
    </style:style>
    <style:style style:name="T4" style:family="text">
      <style:text-properties fo:font-size="11.00pt" fo:font-weight="normal" fo:font-family="'Trebuchet MS'" style:font-family-asian="'Trebuchet MS'" style:font-family-complex="'Trebuchet MS'" fo:background-color="transparent" style:use-window-font-color="true"/>
    </style:style>
    <style:style style:name="T5" style:family="text">
      <style:text-properties fo:font-size="11.00pt" fo:font-weight="normal" fo:font-family="Calibri" style:font-family-asian="Calibri" style:font-family-complex="Calibri" fo:background-color="transparent" style:use-window-font-color="true"/>
    </style:style>
    <style:style style:name="T6" style:family="text">
      <style:text-properties fo:font-size="11.00pt" fo:font-weight="normal" fo:font-family="'Trebuchet MS'" style:font-family-asian="'Trebuchet MS'" style:font-family-complex="'Trebuchet MS'" fo:background-color="transparent" style:use-window-font-color="true"/>
    </style:style>
    <style:style style:name="T7" style:family="text">
      <style:text-properties fo:font-size="11.00pt" fo:font-weight="normal" fo:font-family="Calibri" style:font-family-asian="Calibri" style:font-family-complex="Calibri" fo:background-color="transparent" style:use-window-font-color="true"/>
    </style:style>
    <style:style style:name="T8" style:family="text">
      <style:text-properties fo:font-size="11.00pt" fo:font-weight="normal" fo:font-family="'Trebuchet MS'" style:font-family-asian="'Trebuchet MS'" style:font-family-complex="'Trebuchet MS'" fo:background-color="transparent" style:use-window-font-color="true"/>
    </style:style>
    <style:style style:name="T9" style:family="text">
      <style:text-properties fo:font-size="11.00pt" fo:font-weight="normal" fo:font-family="'Trebuchet MS'" style:font-family-asian="'Trebuchet MS'" style:font-family-complex="'Trebuchet MS'" fo:background-color="transparent" style:use-window-font-color="true" fo:font-style="italic"/>
    </style:style>
    <style:style style:name="T10" style:family="text">
      <style:text-properties fo:font-size="11.00pt" fo:font-weight="normal" fo:font-family="'Trebuchet MS'" style:font-family-asian="'Trebuchet MS'" style:font-family-complex="'Trebuchet MS'" fo:background-color="transparent" style:use-window-font-color="true"/>
    </style:style>
    <style:style style:name="T11" style:family="text">
      <style:text-properties fo:font-size="11.00pt" fo:font-weight="normal" fo:font-family="Calibri" style:font-family-asian="Calibri" style:font-family-complex="Calibri" fo:background-color="transparent" style:use-window-font-color="true"/>
    </style:style>
    <style:style style:name="T12" style:family="text">
      <style:text-properties fo:font-size="11.00pt" fo:font-weight="bold" fo:font-family="'Trebuchet MS'" style:font-family-asian="'Trebuchet MS'" style:font-family-complex="'Trebuchet MS'" fo:background-color="transparent" style:use-window-font-color="true" fo:font-style="italic"/>
    </style:style>
    <style:style style:name="T13" style:family="text">
      <style:text-properties fo:font-size="11.00pt" fo:font-weight="normal" fo:font-family="Calibri" style:font-family-asian="Calibri" style:font-family-complex="Calibri" fo:background-color="transparent" style:use-window-font-color="true"/>
    </style:style>
    <style:style style:name="T14" style:family="text">
      <style:text-properties fo:font-size="11.00pt" fo:font-weight="normal" fo:font-family="'Trebuchet MS'" style:font-family-asian="'Trebuchet MS'" style:font-family-complex="'Trebuchet MS'" fo:background-color="transparent" style:use-window-font-color="true"/>
    </style:style>
    <style:style style:name="T15" style:family="text">
      <style:text-properties fo:font-size="11.00pt" fo:font-weight="normal" fo:font-family="'Trebuchet MS'" style:font-family-asian="'Trebuchet MS'" style:font-family-complex="'Trebuchet MS'" fo:background-color="transparent" style:use-window-font-color="true" fo:font-style="italic"/>
    </style:style>
    <style:style style:name="T16" style:family="text">
      <style:text-properties fo:font-size="11.00pt" fo:font-weight="normal" fo:font-family="'Trebuchet MS'" style:font-family-asian="'Trebuchet MS'" style:font-family-complex="'Trebuchet MS'" fo:background-color="transparent" style:use-window-font-color="true"/>
    </style:style>
    <style:style style:name="T17" style:family="text">
      <style:text-properties fo:font-size="11.00pt" fo:font-weight="normal" fo:font-family="Calibri" style:font-family-asian="Calibri" style:font-family-complex="Calibri" fo:background-color="transparent" style:use-window-font-color="true"/>
    </style:style>
    <style:style style:name="T18" style:family="text">
      <style:text-properties fo:font-size="11.00pt" fo:font-weight="normal" fo:font-family="'Trebuchet MS'" style:font-family-asian="'Trebuchet MS'" style:font-family-complex="'Trebuchet MS'" fo:background-color="transparent" style:use-window-font-color="true"/>
    </style:style>
    <style:style style:name="T19" style:family="text">
      <style:text-properties fo:font-size="11.00pt" fo:font-weight="normal" fo:font-family="'Trebuchet MS'" style:font-family-asian="'Trebuchet MS'" style:font-family-complex="'Trebuchet MS'" fo:background-color="transparent" style:use-window-font-color="true" fo:font-style="italic"/>
    </style:style>
    <style:style style:name="T20" style:family="text">
      <style:text-properties fo:font-size="11.00pt" fo:font-weight="normal" fo:font-family="'Trebuchet MS'" style:font-family-asian="'Trebuchet MS'" style:font-family-complex="'Trebuchet MS'" fo:background-color="transparent" style:use-window-font-color="true"/>
    </style:style>
    <style:style style:name="T21" style:family="text">
      <style:text-properties fo:font-size="11.00pt" fo:font-weight="normal" fo:font-family="Calibri" style:font-family-asian="Calibri" style:font-family-complex="Calibri" fo:background-color="transparent" style:use-window-font-color="true"/>
    </style:style>
    <style:style style:name="T22" style:family="text">
      <style:text-properties fo:font-size="11.00pt" fo:font-weight="normal" fo:font-family="'Trebuchet MS'" style:font-family-asian="'Trebuchet MS'" style:font-family-complex="'Trebuchet MS'" fo:background-color="transparent" style:use-window-font-color="true"/>
    </style:style>
    <style:style style:name="T23" style:family="text">
      <style:text-properties fo:font-size="11.00pt" fo:font-weight="normal" fo:font-family="Calibri" style:font-family-asian="Calibri" style:font-family-complex="Calibri" fo:background-color="transparent" style:use-window-font-color="true"/>
    </style:style>
    <style:style style:name="T24" style:family="text">
      <style:text-properties fo:font-size="11.00pt" fo:font-weight="normal" fo:font-family="'Trebuchet MS'" style:font-family-asian="'Trebuchet MS'" style:font-family-complex="'Trebuchet MS'" fo:background-color="transparent" style:use-window-font-color="true"/>
    </style:style>
    <style:style style:name="T25" style:family="text">
      <style:text-properties fo:font-size="11.00pt" fo:font-weight="normal" fo:font-family="Calibri" style:font-family-asian="Calibri" style:font-family-complex="Calibri" fo:background-color="transparent" style:use-window-font-color="true"/>
    </style:style>
    <style:style style:name="T26" style:family="text">
      <style:text-properties fo:font-size="11.00pt" fo:font-weight="normal" fo:font-family="'Trebuchet MS'" style:font-family-asian="'Trebuchet MS'" style:font-family-complex="'Trebuchet MS'" fo:background-color="transparent" style:use-window-font-color="true"/>
    </style:style>
    <style:style style:name="T27" style:family="text">
      <style:text-properties fo:font-size="11.00pt" fo:font-weight="normal" fo:font-family="Calibri" style:font-family-asian="Calibri" style:font-family-complex="Calibri" fo:background-color="transparent" style:use-window-font-color="true"/>
    </style:style>
    <style:style style:name="T28" style:family="text">
      <style:text-properties fo:font-size="11.00pt" fo:font-weight="normal" fo:font-family="'Trebuchet MS'" style:font-family-asian="'Trebuchet MS'" style:font-family-complex="'Trebuchet MS'" fo:background-color="transparent" style:use-window-font-color="true"/>
    </style:style>
    <style:style style:name="T29" style:family="text">
      <style:text-properties fo:font-size="11.00pt" fo:font-weight="normal" fo:font-family="Calibri" style:font-family-asian="Calibri" style:font-family-complex="Calibri" fo:background-color="transparent" style:use-window-font-color="true"/>
    </style:style>
    <style:style style:name="T30" style:family="text">
      <style:text-properties fo:font-size="11.00pt" fo:font-weight="normal" fo:font-family="'Trebuchet MS'" style:font-family-asian="'Trebuchet MS'" style:font-family-complex="'Trebuchet MS'" fo:background-color="transparent" style:use-window-font-color="true"/>
    </style:style>
    <style:style style:name="T31" style:family="text">
      <style:text-properties fo:font-size="11.00pt" fo:font-weight="bold" fo:font-family="'Trebuchet MS'" style:font-family-asian="'Trebuchet MS'" style:font-family-complex="'Trebuchet MS'" fo:background-color="transparent" style:use-window-font-color="true"/>
    </style:style>
    <style:style style:name="T32" style:family="text">
      <style:text-properties fo:font-size="11.00pt" fo:font-weight="normal" fo:font-family="'Trebuchet MS'" style:font-family-asian="'Trebuchet MS'" style:font-family-complex="'Trebuchet MS'" fo:background-color="transparent" style:use-window-font-color="true"/>
    </style:style>
    <style:style style:name="T33" style:family="text">
      <style:text-properties fo:font-size="11.00pt" fo:font-weight="normal" fo:font-family="Calibri" style:font-family-asian="Calibri" style:font-family-complex="Calibri" fo:background-color="transparent" style:use-window-font-color="true"/>
    </style:style>
    <style:style style:name="T34" style:family="text">
      <style:text-properties fo:font-size="11.00pt" fo:font-weight="normal" fo:font-family="'Trebuchet MS'" style:font-family-asian="'Trebuchet MS'" style:font-family-complex="'Trebuchet MS'" fo:background-color="transparent" style:use-window-font-color="true"/>
    </style:style>
    <style:style style:name="T35" style:family="text">
      <style:text-properties fo:font-size="11.00pt" fo:font-weight="normal" fo:font-family="Calibri" style:font-family-asian="Calibri" style:font-family-complex="Calibri" fo:background-color="transparent" style:use-window-font-color="true"/>
    </style:style>
    <style:style style:name="T36" style:family="text">
      <style:text-properties fo:font-size="11.00pt" fo:font-weight="normal" fo:font-family="'Trebuchet MS'" style:font-family-asian="'Trebuchet MS'" style:font-family-complex="'Trebuchet MS'" fo:background-color="transparent" style:use-window-font-color="true"/>
    </style:style>
    <style:style style:name="T37" style:family="text">
      <style:text-properties fo:font-size="11.00pt" fo:font-weight="bold" fo:font-family="'Trebuchet MS'" style:font-family-asian="'Trebuchet MS'" style:font-family-complex="'Trebuchet MS'" fo:background-color="transparent" style:use-window-font-color="true"/>
    </style:style>
    <style:style style:name="T38" style:family="text">
      <style:text-properties fo:font-size="11.00pt" fo:font-weight="normal" fo:font-family="'Trebuchet MS'" style:font-family-asian="'Trebuchet MS'" style:font-family-complex="'Trebuchet MS'" fo:background-color="transparent" style:use-window-font-color="true"/>
    </style:style>
    <style:style style:name="T39" style:family="text">
      <style:text-properties fo:font-size="11.00pt" fo:font-weight="normal" fo:font-family="Calibri" style:font-family-asian="Calibri" style:font-family-complex="Calibri" fo:background-color="transparent" style:use-window-font-color="true"/>
    </style:style>
    <style:style style:name="T40" style:family="text">
      <style:text-properties fo:font-size="11.00pt" fo:font-weight="normal" fo:font-family="'Trebuchet MS'" style:font-family-asian="'Trebuchet MS'" style:font-family-complex="'Trebuchet MS'" fo:background-color="transparent" style:use-window-font-color="true"/>
    </style:style>
    <style:style style:name="T41" style:family="text">
      <style:text-properties fo:font-size="11.00pt" fo:font-weight="normal" fo:font-family="Calibri" style:font-family-asian="Calibri" style:font-family-complex="Calibri" fo:background-color="transparent" style:use-window-font-color="true"/>
    </style:style>
    <style:style style:name="T42" style:family="text">
      <style:text-properties fo:font-size="11.00pt" fo:font-weight="normal" fo:font-family="'Trebuchet MS'" style:font-family-asian="'Trebuchet MS'" style:font-family-complex="'Trebuchet MS'" fo:background-color="transparent" style:use-window-font-color="true"/>
    </style:style>
    <style:style style:name="T43" style:family="text">
      <style:text-properties fo:font-size="11.00pt" fo:font-weight="bold" fo:font-family="'Trebuchet MS'" style:font-family-asian="'Trebuchet MS'" style:font-family-complex="'Trebuchet MS'" fo:background-color="transparent" style:use-window-font-color="true"/>
    </style:style>
    <style:style style:name="T44" style:family="text">
      <style:text-properties fo:font-size="11.00pt" fo:font-weight="normal" fo:font-family="'Trebuchet MS'" style:font-family-asian="'Trebuchet MS'" style:font-family-complex="'Trebuchet MS'" fo:background-color="transparent" style:use-window-font-color="true"/>
    </style:style>
    <style:style style:name="T45" style:family="text">
      <style:text-properties fo:font-size="11.00pt" fo:font-weight="normal" fo:font-family="Calibri" style:font-family-asian="Calibri" style:font-family-complex="Calibri" fo:background-color="transparent" style:use-window-font-color="true"/>
    </style:style>
    <style:style style:name="T46" style:family="text">
      <style:text-properties fo:font-size="11.00pt" fo:font-weight="normal" fo:font-family="'Trebuchet MS'" style:font-family-asian="'Trebuchet MS'" style:font-family-complex="'Trebuchet MS'" fo:background-color="transparent" style:use-window-font-color="true"/>
    </style:style>
    <style:style style:name="T47" style:family="text">
      <style:text-properties fo:font-size="11.00pt" fo:font-weight="bold" fo:font-family="'Trebuchet MS'" style:font-family-asian="'Trebuchet MS'" style:font-family-complex="'Trebuchet MS'" fo:background-color="transparent" style:use-window-font-color="true"/>
    </style:style>
    <style:style style:name="T48" style:family="text">
      <style:text-properties fo:font-size="11.00pt" fo:font-weight="normal" fo:font-family="'Trebuchet MS'" style:font-family-asian="'Trebuchet MS'" style:font-family-complex="'Trebuchet MS'" fo:background-color="transparent" style:use-window-font-color="true"/>
    </style:style>
    <style:style style:name="T49" style:family="text">
      <style:text-properties fo:font-size="11.00pt" fo:font-weight="normal" fo:font-family="Calibri" style:font-family-asian="Calibri" style:font-family-complex="Calibri" fo:background-color="transparent" style:use-window-font-color="true"/>
    </style:style>
    <style:style style:name="T50" style:family="text">
      <style:text-properties fo:font-size="11.00pt" fo:font-weight="normal" fo:font-family="'Trebuchet MS'" style:font-family-asian="'Trebuchet MS'" style:font-family-complex="'Trebuchet MS'" fo:background-color="transparent" style:use-window-font-color="true"/>
    </style:style>
    <style:style style:name="T51" style:family="text">
      <style:text-properties fo:font-size="11.00pt" fo:font-weight="bold" fo:font-family="'Trebuchet MS'" style:font-family-asian="'Trebuchet MS'" style:font-family-complex="'Trebuchet MS'" fo:background-color="transparent" style:use-window-font-color="true"/>
    </style:style>
    <style:style style:name="T52" style:family="text">
      <style:text-properties fo:font-size="11.00pt" fo:font-weight="normal" fo:font-family="'Trebuchet MS'" style:font-family-asian="'Trebuchet MS'" style:font-family-complex="'Trebuchet MS'" fo:background-color="transparent" style:use-window-font-color="true"/>
    </style:style>
    <style:style style:name="T53" style:family="text">
      <style:text-properties fo:font-size="11.00pt" fo:font-weight="normal" fo:font-family="Calibri" style:font-family-asian="Calibri" style:font-family-complex="Calibri" fo:background-color="transparent" style:use-window-font-color="true"/>
    </style:style>
    <style:style style:name="T54" style:family="text">
      <style:text-properties fo:font-size="11.00pt" fo:font-weight="normal" fo:font-family="'Trebuchet MS'" style:font-family-asian="'Trebuchet MS'" style:font-family-complex="'Trebuchet MS'" fo:background-color="transparent" style:use-window-font-color="true"/>
    </style:style>
    <style:style style:name="T55" style:family="text">
      <style:text-properties fo:font-size="11.00pt" fo:font-weight="bold" fo:font-family="'Trebuchet MS'" style:font-family-asian="'Trebuchet MS'" style:font-family-complex="'Trebuchet MS'" fo:background-color="transparent" style:use-window-font-color="true"/>
    </style:style>
    <style:style style:name="T56" style:family="text">
      <style:text-properties fo:font-size="11.00pt" fo:font-weight="normal" fo:font-family="'Trebuchet MS'" style:font-family-asian="'Trebuchet MS'" style:font-family-complex="'Trebuchet MS'" fo:background-color="transparent" style:use-window-font-color="true"/>
    </style:style>
    <style:style style:name="T57" style:family="text">
      <style:text-properties fo:font-size="11.00pt" fo:font-weight="normal" fo:font-family="'Trebuchet MS'" style:font-family-asian="'Trebuchet MS'" style:font-family-complex="'Trebuchet MS'" fo:background-color="transparent" style:use-window-font-color="true" fo:font-style="italic"/>
    </style:style>
    <style:style style:name="T58" style:family="text">
      <style:text-properties fo:font-size="11.00pt" fo:font-weight="normal" fo:font-family="'Trebuchet MS'" style:font-family-asian="'Trebuchet MS'" style:font-family-complex="'Trebuchet MS'" fo:background-color="transparent" style:use-window-font-color="true"/>
    </style:style>
    <style:style style:name="T59" style:family="text">
      <style:text-properties fo:font-size="11.00pt" fo:font-weight="normal" fo:font-family="Calibri" style:font-family-asian="Calibri" style:font-family-complex="Calibri" fo:background-color="transparent" style:use-window-font-color="true"/>
    </style:style>
    <style:style style:name="T60" style:family="text">
      <style:text-properties fo:font-size="11.00pt" fo:font-weight="normal" fo:font-family="'Trebuchet MS'" style:font-family-asian="'Trebuchet MS'" style:font-family-complex="'Trebuchet MS'" fo:background-color="transparent" style:use-window-font-color="true"/>
    </style:style>
    <style:style style:name="T61" style:family="text">
      <style:text-properties fo:font-size="11.00pt" fo:font-weight="bold" fo:font-family="'Trebuchet MS'" style:font-family-asian="'Trebuchet MS'" style:font-family-complex="'Trebuchet MS'" fo:background-color="transparent" style:use-window-font-color="true"/>
    </style:style>
    <style:style style:name="T62" style:family="text">
      <style:text-properties fo:font-size="11.00pt" fo:font-weight="normal" fo:font-family="'Trebuchet MS'" style:font-family-asian="'Trebuchet MS'" style:font-family-complex="'Trebuchet MS'" fo:background-color="transparent" style:use-window-font-color="true"/>
    </style:style>
    <style:style style:name="T63" style:family="text">
      <style:text-properties fo:font-size="11.00pt" fo:font-weight="normal" fo:font-family="Calibri" style:font-family-asian="Calibri" style:font-family-complex="Calibri" fo:background-color="transparent" style:use-window-font-color="true"/>
    </style:style>
    <style:style style:name="T64" style:family="text">
      <style:text-properties fo:font-size="11.00pt" fo:font-weight="normal" fo:font-family="'Trebuchet MS'" style:font-family-asian="'Trebuchet MS'" style:font-family-complex="'Trebuchet MS'" fo:background-color="transparent" style:use-window-font-color="true"/>
    </style:style>
    <style:style style:name="T65" style:family="text">
      <style:text-properties fo:font-size="11.00pt" fo:font-weight="normal" fo:font-family="Calibri" style:font-family-asian="Calibri" style:font-family-complex="Calibri" fo:background-color="transparent" style:use-window-font-color="true"/>
    </style:style>
    <style:style style:name="T66" style:family="text">
      <style:text-properties fo:font-size="11.00pt" fo:font-weight="normal" fo:font-family="'Trebuchet MS'" style:font-family-asian="'Trebuchet MS'" style:font-family-complex="'Trebuchet MS'" fo:background-color="transparent" style:use-window-font-color="true"/>
    </style:style>
    <style:style style:name="T67" style:family="text">
      <style:text-properties fo:font-size="11.00pt" fo:font-weight="normal" fo:font-family="Calibri" style:font-family-asian="Calibri" style:font-family-complex="Calibri" fo:background-color="transparent" style:use-window-font-color="true"/>
    </style:style>
    <style:style style:name="T68" style:family="text">
      <style:text-properties fo:font-size="11.00pt" fo:font-weight="normal" fo:font-family="'Trebuchet MS'" style:font-family-asian="'Trebuchet MS'" style:font-family-complex="'Trebuchet MS'" fo:background-color="transparent" style:use-window-font-color="true"/>
    </style:style>
    <style:style style:name="T69" style:family="text">
      <style:text-properties fo:font-size="11.00pt" fo:font-weight="normal" fo:font-family="Calibri" style:font-family-asian="Calibri" style:font-family-complex="Calibri" fo:background-color="transparent" style:use-window-font-color="true"/>
    </style:style>
    <style:style style:name="T70" style:family="text">
      <style:text-properties fo:font-size="11.00pt" fo:font-weight="normal" fo:font-family="'Trebuchet MS'" style:font-family-asian="'Trebuchet MS'" style:font-family-complex="'Trebuchet MS'" fo:background-color="transparent" style:use-window-font-color="true"/>
    </style:style>
    <style:style style:name="T71" style:family="text">
      <style:text-properties fo:font-size="11.00pt" fo:font-weight="normal" fo:font-family="Calibri" style:font-family-asian="Calibri" style:font-family-complex="Calibri" fo:background-color="transparent" style:use-window-font-color="true"/>
    </style:style>
    <style:style style:name="T72" style:family="text">
      <style:text-properties fo:font-size="11.00pt" fo:font-weight="normal" fo:font-family="'Trebuchet MS'" style:font-family-asian="'Trebuchet MS'" style:font-family-complex="'Trebuchet MS'" fo:background-color="transparent" style:use-window-font-color="true"/>
    </style:style>
    <style:style style:name="T73" style:family="text">
      <style:text-properties fo:font-size="11.00pt" fo:font-weight="normal" fo:font-family="Calibri" style:font-family-asian="Calibri" style:font-family-complex="Calibri" fo:background-color="transparent" style:use-window-font-color="true"/>
    </style:style>
    <style:style style:name="T74" style:family="text">
      <style:text-properties fo:font-size="11.00pt" fo:font-weight="normal" fo:font-family="'Trebuchet MS'" style:font-family-asian="'Trebuchet MS'" style:font-family-complex="'Trebuchet MS'" fo:background-color="transparent" style:use-window-font-color="true"/>
    </style:style>
    <style:style style:name="T75" style:family="text">
      <style:text-properties fo:font-size="11.00pt" fo:font-weight="normal" fo:font-family="Calibri" style:font-family-asian="Calibri" style:font-family-complex="Calibri" fo:background-color="transparent" style:use-window-font-color="true"/>
    </style:style>
    <style:style style:name="T76" style:family="text">
      <style:text-properties fo:font-size="11.00pt" fo:font-weight="normal" fo:font-family="'Trebuchet MS'" style:font-family-asian="'Trebuchet MS'" style:font-family-complex="'Trebuchet MS'" fo:background-color="transparent" style:use-window-font-color="true"/>
    </style:style>
    <style:style style:name="T77" style:family="text">
      <style:text-properties fo:font-size="11.00pt" fo:font-weight="normal" fo:font-family="Calibri" style:font-family-asian="Calibri" style:font-family-complex="Calibri" fo:background-color="transparent" style:use-window-font-color="true"/>
    </style:style>
    <style:style style:name="T78" style:family="text">
      <style:text-properties fo:font-size="11.00pt" fo:font-weight="normal" fo:font-family="'Trebuchet MS'" style:font-family-asian="'Trebuchet MS'" style:font-family-complex="'Trebuchet MS'" fo:background-color="transparent" style:use-window-font-color="true"/>
    </style:style>
    <style:style style:name="T79" style:family="text">
      <style:text-properties fo:font-size="11.00pt" fo:font-weight="normal" fo:font-family="Calibri" style:font-family-asian="Calibri" style:font-family-complex="Calibri" fo:background-color="transparent" style:use-window-font-color="true"/>
    </style:style>
    <style:style style:name="T80" style:family="text">
      <style:text-properties fo:font-size="11.00pt" fo:font-weight="normal" fo:font-family="'Trebuchet MS'" style:font-family-asian="'Trebuchet MS'" style:font-family-complex="'Trebuchet MS'" fo:background-color="transparent" style:use-window-font-color="true"/>
    </style:style>
    <style:style style:name="T81" style:family="text">
      <style:text-properties fo:font-size="11.00pt" fo:font-weight="normal" fo:font-family="Calibri" style:font-family-asian="Calibri" style:font-family-complex="Calibri" fo:background-color="transparent" style:use-window-font-color="true"/>
    </style:style>
    <style:style style:name="T82" style:family="text">
      <style:text-properties fo:font-size="11.00pt" fo:font-weight="normal" fo:font-family="'Trebuchet MS'" style:font-family-asian="'Trebuchet MS'" style:font-family-complex="'Trebuchet MS'" fo:background-color="transparent" style:use-window-font-color="true"/>
    </style:style>
    <style:style style:name="T83" style:family="text">
      <style:text-properties fo:font-size="11.00pt" fo:font-weight="normal" fo:font-family="Calibri" style:font-family-asian="Calibri" style:font-family-complex="Calibri" fo:background-color="transparent" style:use-window-font-color="true"/>
    </style:style>
    <style:style style:name="T84" style:family="text">
      <style:text-properties fo:font-size="11.00pt" fo:font-weight="normal" fo:font-family="'Trebuchet MS'" style:font-family-asian="'Trebuchet MS'" style:font-family-complex="'Trebuchet MS'" fo:background-color="transparent" style:use-window-font-color="true"/>
    </style:style>
    <style:style style:name="T85" style:family="text">
      <style:text-properties fo:font-size="11.00pt" fo:font-weight="normal" fo:font-family="Calibri" style:font-family-asian="Calibri" style:font-family-complex="Calibri" fo:background-color="transparent" style:use-window-font-color="true"/>
    </style:style>
    <style:style style:name="T86" style:family="text">
      <style:text-properties fo:font-size="11.00pt" fo:font-weight="normal" style:text-underline-mode="continuous" style:text-underline-type="single" style:text-underline-style="solid" style:text-underline-width="normal" fo:font-family="'Trebuchet MS'" style:font-family-asian="'Trebuchet MS'" style:font-family-complex="'Trebuchet MS'" fo:background-color="transparent" style:use-window-font-color="true" fo:font-style="italic"/>
    </style:style>
    <style:style style:name="T87" style:family="text">
      <style:text-properties fo:font-size="11.00pt" fo:font-weight="normal" fo:font-family="'Trebuchet MS'" style:font-family-asian="'Trebuchet MS'" style:font-family-complex="'Trebuchet MS'" fo:background-color="transparent" style:use-window-font-color="true" fo:font-style="italic"/>
    </style:style>
    <style:style style:name="T88" style:family="text">
      <style:text-properties fo:font-size="11.00pt" fo:font-weight="normal" fo:font-family="Calibri" style:font-family-asian="Calibri" style:font-family-complex="Calibri" fo:background-color="transparent" style:use-window-font-color="true"/>
    </style:style>
    <style:style style:name="P1" style:family="paragraph">
      <style:paragraph-properties fo:line-height="150.00%" fo:text-align="justify"/>
    </style:style>
    <style:style style:name="P2" style:family="paragraph">
      <style:paragraph-properties fo:line-height="150.00%" fo:text-align="justify"/>
    </style:style>
    <style:style style:name="P3" style:family="paragraph">
      <style:paragraph-properties fo:line-height="150.00%" fo:text-align="justify"/>
    </style:style>
  </office:automatic-styles>
  <office:body>
    <office:text>
      <text:p text:style-name="P1"><text:span text:style-name="T1"/></text:p>
      <text:p text:style-name="P1"><text:span text:style-name="T1"/></text:p>
      <text:p text:style-name="P2"><text:span text:style-name="T2">Marc Tagot psychomotricien CMPP Toulouse</text:span></text:p>
      <text:p text:style-name="P2"><text:span text:style-name="T2">JE FDCMPP 17/11/2023 TOULOUSE </text:span></text:p>
      <text:p text:style-name="P2"><text:span text:style-name="T3"/></text:p>
      <text:p text:style-name="P3"><text:span text:style-name="T4">Si je dois me définir par mes diplômes :</text:span></text:p>
      <text:p text:style-name="P3"><text:span text:style-name="T4">Je suis avant tout psychomotricien (c'est mon contrat de travail), j'ai obtenu mon diplôme d'état en 1992, avec une formation qui s'appuyait majoritairement sur la neuropsychologie, le comportementalisme et la passation de tests étalonnés<text:s text:c="2"/>avec une démarche principalement statisticienne.</text:span></text:p>
      <text:p text:style-name="P3"><text:span text:style-name="T4">Par la suite je me suis formé à la thérapie familiale systémique entre les années 95 et 2000 (j'ai eu la reconnaissance du statut de psychothérapeute par l'ARS).</text:span></text:p>
      <text:p text:style-name="P3"><text:span text:style-name="T4">Enfin, j'ai obtenu un diplôme d'état de médiateur familial en 2017.</text:span></text:p>
      <text:p text:style-name="P3"><text:span text:style-name="T4">Plus quelques petites formations à droite, à gauche par la suite.</text:span></text:p>
      <text:p text:style-name="P3"><text:span text:style-name="T5"/></text:p>
      <text:p text:style-name="P3"><text:span text:style-name="T6">Si je dois me définir par ma pratique professionnelle, je suis un vieux psychomotricien au CMPP le Capitoul, enfin Val Garonne maintenant, à Toulouse, je suis intervenu dans divers antennes, dans divers quartiers, avec divers collègues, ai traversé divers événements. J'ai aussi été référent qualité pendant 7 ans (activité humainement très enrichissante). Aujourd'hui, je suis simple psychomotricien sur l'antenne des Izards. J'interviens aussi comme enseignant vacataire à l'institut de formation en psychomotricité de Toulouse.</text:span></text:p>
      <text:p text:style-name="P3"><text:span text:style-name="T7"/></text:p>
      <text:p text:style-name="P3"><text:span text:style-name="T8">Comme psychomotricien,<text:s/></text:span><text:span text:style-name="T9">« je me définirais comme le thérapeute du corps en mouvement et en relation dans son environnement »</text:span><text:span text:style-name="T10">, j'ai donc besoin, pour envisager tout projet thérapeutique, de m'appuyer sur des difficultés motrices et sensorielles qui ont des conséquences sur l'adaptation d'un enfant dans son environnement.</text:span></text:p>
      <text:p text:style-name="P3"><text:span text:style-name="T11"/></text:p>
      <text:p text:style-name="P3"><text:span text:style-name="T11"/></text:p>
      <text:p text:style-name="P3"><text:span text:style-name="T12">Je suis venu vous parler de mon travail de psychomotricien et de mon lien spécifique avec les familles.</text:span></text:p>
      <text:p text:style-name="P3"><text:span text:style-name="T13"/></text:p>
      <text:p text:style-name="P3"><text:span text:style-name="T14">Je vais commencer par peu d'histoire sur l'évolution du travail avec les familles :</text:span></text:p>
      <text:p text:style-name="P3"><text:span text:style-name="T14">Lorsque j'ai commencé à travailler, les familles n'étaient pas beaucoup impliquées, ni même informées du travail thérapeutique proposé à leurs enfants, il y avait une inaliénable règle du secret tout autant acceptée par les parents. Nous avions une place de professionnel tout puissant, et les parents nous confiaient leur progéniture comme avec un garagiste «</text:span><text:span text:style-name="T15">il est en panne, je vous laisse le réparer ». </text:span></text:p>
      <text:p text:style-name="P3"><text:span text:style-name="T16">Avec cela, certains thérapeutes qui considéraient les parents comme peu fiables, défaillants, inadaptés, voire toxiques, qui se sont évertués à les juger, à les culpabiliser, à les exclure, à les isoler de la thérapie proposée à leurs enfants.<text:s text:c="2"/>(j'en ai connu, j'espère qu'il n'y en a plus).</text:span></text:p>
      <text:p text:style-name="P3"><text:span text:style-name="T16">Puis, dans notre équipe, à l'époque, nous nous sommes vite rendu compte que cette posture avait des limites et qu'il était préférable de travailler avec les familles, d'où notre intérêt pour la thérapie familiale que nous avons développé.</text:span></text:p>
      <text:p text:style-name="P3"><text:span text:style-name="T16">Parallèlement, les parents ont exprimé des demandes, d'abord pour comprendre, puis pour s'impliquer et participer. Ils nous ont aidé à descendre de notre piédestal.</text:span></text:p>
      <text:p text:style-name="P3"><text:span text:style-name="T16">Des évolutions théoriques dans différent domaines ont aussi bougé dans ce sens. </text:span></text:p>
      <text:p text:style-name="P3"><text:span text:style-name="T16">Ces mouvements ont été accompagnés par les pouvoirs publics qui, par le biais de la démarche qualité, nous ont enjoint de d'informer puis d'impliquer les parents dans les thérapies. </text:span></text:p>
      <text:p text:style-name="P3"><text:span text:style-name="T17"/></text:p>
      <text:p text:style-name="P3"><text:span text:style-name="T18">En ce qui me concerne, mes modèles viennent de la psychomotricité, de la neuropsychologie, des thérapies cognitivo-comportementales, de l'approche systémique et avec une sensibilité grandissante pour les principes de l’Éducation Thérapeutique du Patient .</text:span></text:p>
      <text:p text:style-name="P3"><text:span text:style-name="T18">(</text:span><text:span text:style-name="T19">besoins pour le malade de parler de sa maladie, d’acquérir des compétences, de se faire plaisir, d'améliorer sa qualité de vie, de faire des rencontres</text:span><text:span text:style-name="T20">).</text:span></text:p>
      <text:p text:style-name="P3"><text:span text:style-name="T21"/></text:p>
      <text:p text:style-name="P3"><text:span text:style-name="T22">Il faut d'abord que je vous présente succinctement cette base théorique que je me suis construite (j'espère réussir à être clair en si peu de temps) :</text:span></text:p>
      <text:p text:style-name="P3"><text:span text:style-name="T23"/></text:p>
      <text:p text:style-name="P3"><text:span text:style-name="T24">La majorité des troubles psychomoteurs que je croise sont ce que nous appelons actuellement les troubles neuro-développementaux. </text:span></text:p>
      <text:p text:style-name="P3"><text:span text:style-name="T24">Un professeur de biologie disait (j'avais fait des études en écologie auparavant) , « la génétique propose, l'environnement dispose » .</text:span></text:p>
      <text:p text:style-name="P3"><text:span text:style-name="T24">Dans mon modèle : les enfants en question arrivent au monde avec une prédisposition génétique, neurologique, somatique à développer un trouble. </text:span></text:p>
      <text:p text:style-name="P3"><text:span text:style-name="T24">Face à ces particularités, la famille va s'adapter, va s'organiser du mieux qu'elle peut et ces réactions vont avoir une influence sur le développement du trouble.<text:s text:c="2"/></text:span></text:p>
      <text:p text:style-name="P3"><text:span text:style-name="T24">Les symptômes portés par cet enfant vont donc avoir, selon le moment et le contexte, une fonction plus ou moins importante dans l'organisation et la dynamique familiale. </text:span></text:p>
      <text:p text:style-name="P3"><text:span text:style-name="T24">D'un autre côté, des événements et des mouvements dans la famille vont avoir une influence sur<text:s text:c="2"/>l'expression des symptômes, toujours selon le moment et le contexte.</text:span></text:p>
      <text:p text:style-name="P3"><text:span text:style-name="T24">Un changement , une modification des symptômes, une « amélioration » va entraîner des conséquences imprévisibles dans l'organisation familiale.</text:span></text:p>
      <text:p text:style-name="P3"><text:span text:style-name="T24">Ce qui va permettre à toute la famille de maintenir, ce que nous appelons dans le jargon, son homéostasie. Ce n'est pas l'enfant seul qui porte son trouble, c'est toute la famille. Ce n'est donc pas l'enfant seul qu'il nous faut accompagner. La thérapie familiale, ce n'est pas la thérapie de la famille, c'est la thérapie avec la famille.</text:span></text:p>
      <text:p text:style-name="P3"><text:span text:style-name="T24">C'est mon modèle pour les TND (très très résumé, j'espère avoir réussi à être clair en si peu de temps) et c'est avec lui que je travaille au CMPP.</text:span></text:p>
      <text:p text:style-name="P3"><text:span text:style-name="T25"/></text:p>
      <text:p text:style-name="P3"><text:span text:style-name="T26">Mon activité au CMPP se divise en deux parties : le diagnostic et le suivi. </text:span></text:p>
      <text:p text:style-name="P3"><text:span text:style-name="T27"/></text:p>
      <text:p text:style-name="P3"><text:span text:style-name="T28">Autrefois très liées, ces deux aspects sont amenés à être de plus en plus distincts. </text:span></text:p>
      <text:p text:style-name="P3"><text:span text:style-name="T29"/></text:p>
      <text:p text:style-name="P3"><text:span text:style-name="T30">Le<text:s/></text:span><text:span text:style-name="T31">diagnostic</text:span><text:span text:style-name="T32"><text:s/>n'est pas la partie la plus importante de mon activité mais est essentielle.</text:span></text:p>
      <text:p text:style-name="P3"><text:span text:style-name="T32">Il ne s'agit pas uniquement de définir un trouble avec une recherche nosologique, la question du « qu'est-ce qu'il A ? » (bien que ce soit ce que me demandent maintenant principalement ma hiérarchie et certains parents).</text:span></text:p>
      <text:p text:style-name="P3"><text:span text:style-name="T32">Si je veux élaborer un projet thérapeutique, je vais aussi chercher les forces et les faiblesses, les problèmes et les solutions, les causes et les conséquences, la question du « qu'est-ce que je peux faire? ».</text:span></text:p>
      <text:p text:style-name="P3"><text:span text:style-name="T32">Je vais observer comment l'enfant perçoit son environnement, comment il l'organise, comment il s'y insère, comment il s'y met en mouvement. </text:span></text:p>
      <text:p text:style-name="P3"><text:span text:style-name="T32">Pour tout cela, j'ai besoin de réaliser une série des tests étalonnés, c'est une base<text:s text:c="2"/>de mon métier de psychomotricien. </text:span></text:p>
      <text:p text:style-name="P3"><text:span text:style-name="T32">Il peut, sur certains points se trouver en décalage avec ce qu'on peut attendre de lui (d’où l’intérêt de calculer les notes brutes, des déviations standards et des percentiles). </text:span></text:p>
      <text:p text:style-name="P3"><text:span text:style-name="T32">Il peut ressentir une souffrance face à des difficultés (d’où l'intérêt de porter attention aux<text:s text:c="2"/>observations cliniques).</text:span></text:p>
      <text:p text:style-name="P3"><text:span text:style-name="T32">J'ai besoin aussi de contextualiser ces troubles dans la dynamique familiale, de questionner<text:s text:c="2"/>la fonction des symptômes, d'envisager la compétence des familles,<text:s text:c="2"/>(d'où l'intérêt de construire avec la famille).</text:span></text:p>
      <text:p text:style-name="P3"><text:span text:style-name="T33"/></text:p>
      <text:p text:style-name="P3"><text:span text:style-name="T33"/></text:p>
      <text:p text:style-name="P3"><text:span text:style-name="T34">Mais la commande a changé, le bilan sert maintenant en priorité à justifier d'une compensation auprès de la MDPH, pour financer un suivi en libéral et obtenir une adaptation dans le milieu scolaire. Il est de moins en moins question d'une première rencontre, de l'élaboration d'un projet thérapeutique et du début d'une relation de soin. </text:span></text:p>
      <text:p text:style-name="P3"><text:span text:style-name="T35"/></text:p>
      <text:p text:style-name="P3"><text:span text:style-name="T36">Ensuite, le<text:s/></text:span><text:span text:style-name="T37">suivi</text:span><text:span text:style-name="T38">, rééducation ou thérapie, appelons le comme on le souhaite, n'arrive que dans un second temps, quelquefois longtemps après bien que de plus en plus souvent, je ne revois jamais les enfants pour qui j'ai fait un bilan qui part en coordination de soin vers le libéral, ou est orienté dans un autre établissement.</text:span></text:p>
      <text:p text:style-name="P3"><text:span text:style-name="T38">Une part importante de mon temps occupe heureusement tout de même les suivis thérapeutiques. </text:span></text:p>
      <text:p text:style-name="P3"><text:span text:style-name="T38">J'ai encore l'avantage d'être un vieux psychomotricien qui se garde la liberté de ne pas me plier à l'utilisation de protocoles préétablis, je continue à élaborer des projets thérapeutiques en adaptant les techniques à chaque enfant et familles, pour et avec eux.</text:span></text:p>
      <text:p text:style-name="P3"><text:span text:style-name="T39"/></text:p>
      <text:p text:style-name="P3"><text:span text:style-name="T40">Voilà comment ça se passe :</text:span></text:p>
      <text:p text:style-name="P3"><text:span text:style-name="T41"/></text:p>
      <text:p text:style-name="P3"><text:span text:style-name="T42">Lors des<text:s/></text:span><text:span text:style-name="T43">rééducations que je vais appeler conventionnelles</text:span><text:span text:style-name="T44">, avec l'enfant en individuel, les rencontres et discussions formelles et informelles avec les parents sont d'une importance considérable pour mobiliser les troubles dans la dynamique familiale. Les discussions dans la salle d'attente sont quelquefois plus efficaces que les activités psychomotrices.</text:span></text:p>
      <text:p text:style-name="P3"><text:span text:style-name="T45"/></text:p>
      <text:p text:style-name="P3"><text:span text:style-name="T46">Je propose aussi beaucoup de suivis en<text:s/></text:span><text:span text:style-name="T47">groupe de psychomotricité</text:span><text:span text:style-name="T48">. Toujours avec une approche systémique en tête, le groupe est un système. les intérêts<text:s text:c="2"/>sont multiples et concernent les aspects écologiques pour les enfants et la famille. </text:span></text:p>
      <text:p text:style-name="P3"><text:span text:style-name="T49"/></text:p>
      <text:p text:style-name="P3"><text:span text:style-name="T50">Des suivis en<text:s/></text:span><text:span text:style-name="T51">groupe pluridisciplinaires :<text:s/></text:span><text:span text:style-name="T52">Avec orthophoniste (lorsqu'il y en avait), Avec psychologue, Avec éducateur, Avec autre psychomotricienne (lorsqu'on était deux). Et tous les groupes que nous pouvons créer pour répondre aux besoins et construire des projets thérapeutiques adaptés. Les parents y sont impliqués, le lien avec eux est primordial.</text:span></text:p>
      <text:p text:style-name="P3"><text:span text:style-name="T53"/></text:p>
      <text:p text:style-name="P3"><text:span text:style-name="T54">J'organise aussi des<text:s/></text:span><text:span text:style-name="T55">entretiens familiaux :<text:s/></text:span><text:span text:style-name="T56">Tout seul ce sont des rencontres avec les outils de la thérapie familiale (</text:span><text:span text:style-name="T57">une thérapie familiale ce n'est pas une thérapie de la famille, c'est une thérapie avec la famille, pour ce qui me concerne autour d'un trouble psychomoteur).</text:span></text:p>
      <text:p text:style-name="P3"><text:span text:style-name="T58">Ils peuvent aussi être avec Assistante sociale, avec psychologue. selon leurs formations, leurs spécialités, mais aussi nos envies et nos affinités. </text:span></text:p>
      <text:p text:style-name="P3"><text:span text:style-name="T59"/></text:p>
      <text:p text:style-name="P3"><text:span text:style-name="T60">Enfin, je participe à des<text:s/></text:span><text:span text:style-name="T61">groupes pour parents</text:span><text:span text:style-name="T62"> : Des groupe d'expression, des groupe de résolution de problèmes, des groupes d'habiletés parentales. Tout seul, avec des collègues, autour de trouble spécifiques (TSA, TDAH ou autres...). Ces groupes répondent à des demandes et des besoins et font appel à ma sensibilité de psychomotricien et de thérapeute familial. L'idée est aussi de proposer une rencontre, de résoudre des problèmes, d'ouvrir le champ des possibles et de tisser des liens.</text:span></text:p>
      <text:p text:style-name="P3"><text:span text:style-name="T63"/></text:p>
      <text:p text:style-name="P3"><text:span text:style-name="T64">L'EQUIPE PLURIDISCIPLINAIRE ET LA SYNTHESE.</text:span></text:p>
      <text:p text:style-name="P3"><text:span text:style-name="T65"/></text:p>
      <text:p text:style-name="P3"><text:span text:style-name="T66">Je ne suis pas tout seul, je fais partie d'une équipe (bien que cette organisation tende à disparaître avec un fonctionnement de plus en plus individualisé et hiérarchisé). Je m'appuie donc sur l'expertise de mes collègues et je soutiens mes collègues par mon expertise. J'avoue que c'est de plus en plus difficile, Les réunions de synthèse se limitant à une chambre d’enregistrement des décisions et un recours à l'écrit informatisé qui rend la parole et les échanges obsolètes (ce qui compte, c’est la trace). La fonction de chacun étant encadrée, définie et délimitée.</text:span></text:p>
      <text:p text:style-name="P3"><text:span text:style-name="T67"/></text:p>
      <text:p text:style-name="P3"><text:span text:style-name="T68">Lorsque je veux rencontrer les familles, je me heurte aussi à un frein ; c'est que le psychomotricien travaille<text:s text:c="2"/>« sur corps de l'enfant en mouvement » et que la famille ne fait pas partie de son champ d'action. Avec l'idée que, à l'instar de « l'état, c'est lui » « la famille, c'est les assistantes sociales ». </text:span></text:p>
      <text:p text:style-name="P3"><text:span text:style-name="T69"/></text:p>
      <text:p text:style-name="P3"><text:span text:style-name="T70">OUVERTURE VERS LA MEDIATION FAMILIALE</text:span></text:p>
      <text:p text:style-name="P3"><text:span text:style-name="T71"/></text:p>
      <text:p text:style-name="P3"><text:span text:style-name="T72">Comme je suis ici pour parler de pratiques innovantes, j'en profite :</text:span></text:p>
      <text:p text:style-name="P3"><text:span text:style-name="T72">Je suis aussi Médiateur Familial. Formation qui a été financée par le CMPP, avant notre changement de direction et avant l'évolution des exigences de l'ARS.</text:span></text:p>
      <text:p text:style-name="P3"><text:span text:style-name="T73"/></text:p>
      <text:p text:style-name="P3"><text:span text:style-name="T74">J'ai essayé de faire le médiateur familial en libéral et me suis trouvé confronté essentiellement à des gens en conflit, qui divorcent, et des demandes plus juridiques que relationnelles.</text:span></text:p>
      <text:p text:style-name="P3"><text:span text:style-name="T74">Je ne me suis pas amusé.</text:span></text:p>
      <text:p text:style-name="P3"><text:span text:style-name="T75"/></text:p>
      <text:p text:style-name="P3"><text:span text:style-name="T76">Au CMPP, nous sommes régulièrement confrontés à des parents en conflit, avec des différends, des difficultés relationnelles, qui se questionnent sur leurs couples (qu'ils soient ensemble ou séparés) et leur famille. Nous sommes en lien avec la complexité des relations familiales (décomposés, recomposés). Les enfants ont besoin d'un minimum de stabilité, de sécurité, d'apaisement, en particulier ceux que nous accompagnons. Aider les parents à pacifier leurs relations va dans ce sens.</text:span></text:p>
      <text:p text:style-name="P3"><text:span text:style-name="T77"/></text:p>
      <text:p text:style-name="P3"><text:span text:style-name="T78">La conjugalité a une influence sur la parentalité (et réciproquement) et va avoir une influence sur le projet thérapeutique que nous proposons. C'est donc un dispositif<text:s text:c="2"/>qui peut soutenir la clinique sans prendre sa place, en offrant aux parents un espace neutre, impartial et confidentiel qui tient compte de l’intérêt de l'enfant et de ses particularités.</text:span></text:p>
      <text:p text:style-name="P3"><text:span text:style-name="T79"/></text:p>
      <text:p text:style-name="P3"><text:span text:style-name="T80">Cela est en congruence avec les exigences des pouvoirs publics, avec les demandes des familles, pas toujours avec les attentes de quelques professionnels du CMPP qui considèrent que ce n'est pas notre problème.</text:span></text:p>
      <text:p text:style-name="P3"><text:span text:style-name="T81"/></text:p>
      <text:p text:style-name="P3"><text:span text:style-name="T82">Mais il faut des moyens pour développer un tel projet, du temps, un financement, de la liberté, du soutien (de la direction, des collègues). Je constate que ce n'est pas vraiment dans l'air du temps.</text:span></text:p>
      <text:p text:style-name="P3"><text:span text:style-name="T83"/></text:p>
      <text:p text:style-name="P3"><text:span text:style-name="T84">Pour conclure, je voudrais dire que je déplore que le CMPP tende à devenir une sorte de plate-forme d'externalisation des suivis en libéral<text:s text:c="2"/>par le biais des coordinations de soin sous prétexte de pénurie de professionnels. </text:span></text:p>
      <text:p text:style-name="P3"><text:span text:style-name="T84">Je pense que c'est en continuant à développer de nouveaux projets et d'offre d'accompagnements<text:s text:c="2"/>en interne, qui s'adaptent aux enfants, aux familles et aux évolutions sociétales que le CMPP pourra<text:s text:c="2"/>maintenir une offre de soin adaptée.</text:span></text:p>
      <text:p text:style-name="P3"><text:span text:style-name="T85"/></text:p>
      <text:p text:style-name="P3"><text:span text:style-name="T86">Petite Bibliographie qui me guide</text:span></text:p>
      <text:p text:style-name="P3"><text:span text:style-name="T87">Une logique de la Communication ; Paul Watzlawick et coll</text:span></text:p>
      <text:p text:style-name="P3"><text:span text:style-name="T87">Si tu m'aimes, ne m'aimes pas ; Mony Elkaim</text:span></text:p>
      <text:p text:style-name="P3"><text:span text:style-name="T87">Cause Toujours ; Eric Trappeniers</text:span></text:p>
      <text:p text:style-name="P3"><text:span text:style-name="T87">La compétence des familles ; Guy Ausloos</text:span></text:p>
      <text:p text:style-name="P3"><text:span text:style-name="T87">Guides philosophiques (vol 1,2, 3) Alain Boyer</text:span></text:p>
      <text:p text:style-name="P3"><text:span text:style-name="T87">Guide du voyageur perdu dans le dédale des relations humaines ; Jacques Antoine Malarewicz</text:span></text:p>
      <text:p text:style-name="P3"><text:span text:style-name="T88"/></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